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b7ae4bcbee5e842067ab886ff9370a.png"/>
  <manifest:file-entry manifest:media-type="image/svg+xml" manifest:full-path="Pictures/c8561e40af06666cf1c8611779128b42.svg"/>
  <manifest:file-entry manifest:media-type="image/svg+xml" manifest:full-path="Pictures/5f37296b8075a0daae0e41f75b3b861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eb7ae4bcbee5e842067ab886ff9370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vds10000-portal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vds10000-portal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c8561e40af06666cf1c8611779128b42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c8561e40af06666cf1c8611779128b42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c8561e40af06666cf1c8611779128b42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c8561e40af06666cf1c8611779128b42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c8561e40af06666cf1c8611779128b42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f37296b8075a0daae0e41f75b3b861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0::25:19</meta:creation-date>
    <dc:creator>Generated</dc:creator>
    <dc:date>2026-09-06T00::25:19</dc:date>
    <dc:language>en-US</dc:language>
    <meta:editing-cycles>1</meta:editing-cycles>
    <meta:editing-duration>PT0S</meta:editing-duration>
    <dc:title>wiki:dokuwiki</dc:title>
  </office:meta>
</office:document-meta>
</file>