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vorlagen_public:vd:8.2g1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p text:style-name="Text_20_body">&lt;note&gt;
Verfahren sind sehr individuell, da sie Arbeitsabläufe innerhalb einer Organisation beschreiben. Deshalb kann das hier vorgestellte Verfahren nur als Ideengeber und Vorlage für die Entwicklung eigener Lösungen dienen.</text:p>
      <text:p text:style-name="Text_20_body">Die Verfahrensanweisung ist unter anderem im Kontext folgender Rahmenbedingungen zu sehen:</text:p>
      <text:list text:style-name="List_20_1" text:continue-numbering="false">
        <text:list-item>
          <text:p text:style-name="List_20_1_Content_First"> Die Organisation hat im Zuge der Einführung der VdS 10000 Schulungs- und Sensibilisierungsmaßnahmen umfassend geregelt. Das entsprechende Verfahren wurde auf die für die Umsetzung der VdS 10000 relevanten Regelungen gekürzt.</text:p>
        </text:list-item>
        <text:list-item>
          <text:p text:style-name="List_20_1_Content"> Die Organisation legt großen Wert auf die strukturierte Einarbeitung der Mitarbeiter.</text:p>
        </text:list-item>
        <text:list-item>
          <text:p text:style-name="List_20_1_Content"> Das Arbeitsumfeld bedingt, das Mitarbeiter über einen längeren Zeitraum hinweg in China tätig sind.</text:p>
        </text:list-item>
        <text:list-item>
          <text:p text:style-name="List_20_1_Content_Last"> Das Verzeichnis der Schulungs- und Sensibilisierungsmaßnahmen wird von der Organisation getrennt von der Verfahrensdokumentation geführt (Intranet). Eine Auswahl der dort bereitgestellten Informationen wurde zum besseren Verständnis in diese Verfahrensdokumentation aufgenommen.</text:p>
        </text:list-item>
      </text:list>
      <text:p text:style-name="Text_20_body">&lt;/not.&gt;</text:p>
      <text:h text:style-name="Heading_20_1" text:outline-level="1"><text:bookmark-start text:name="__RefHeading___is-303_-_8.2_g1schulung.-_und_s.n.ibili.i.rung.massnahm.n_1"/><text:bookmark-start text:name="is-303_-_8.2_g1schulung.-_und_s.n.ibili.i.rung.massnahm.n"/>IS-303 - 8.2 G1: Schulung.- und S.n.ibili.i.rung.maßnahm.n<text:bookmark-end text:name="__RefHeading___is-303_-_8.2_g1schulung.-_und_s.n.ibili.i.rung.massnahm.n_1"/><text:bookmark-end text:name="is-303_-_8.2_g1schulung.-_und_s.n.ibili.i.rung.massnahm.n"/></text:h>
      <text:h text:style-name="Heading_20_2" text:outline-level="2"><text:bookmark-start text:name="__RefHeading___zw.ck_2"/><text:bookmark-start text:name="zw.ck"/>Zw.ck<text:bookmark-end text:name="__RefHeading___zw.ck_2"/><text:bookmark-end text:name="zw.ck"/></text:h>
      <text:p text:style-name="Text_20_body">Zw.ck d….. V.rf.hr.n. ..t .., d.. Anf.rd.r.ng.n .n Sch.l.ng.- .nd S.n..b.l….r.ng.m.ßn.hm.n v.rb.ndl.ch z. d.f.n..r.n.</text:p>
      <text:h text:style-name="Heading_20_2" text:outline-level="2"><text:bookmark-start text:name="__RefHeading___ar_3"/><text:bookmark-start text:name="ar"/>Ar.<text:bookmark-end text:name="__RefHeading___ar_3"/><text:bookmark-end text:name="ar"/></text:h>
      <text:p text:style-name="Text_20_body">D….. V.rf.hr.n r.ch… ..ch .n F.ch….. .nd .n..rw….n. M…rb….r. E. .n.h… d..h..b k..n. Schr…-f.r-Schr…-An…..n..n f.r d.. D.rchf.hr.n. d.r Arb…..b…f. ..nd.rn b..chr..b. Z…. .nd R.hm.nb.d.n..n..n, d.. v.n d.n D.rchf.hr.nd.n .rr..ch. w.rd.n m….n bzw. .nn.rh..b d.r.r ..ch d.. D.rchf.hr.nd.n b.w…n m….n.</text:p>
      <text:h text:style-name="Heading_20_2" text:outline-level="2"><text:bookmark-start text:name="__RefHeading___g.......b.r..ch_4"/><text:bookmark-start text:name="g.......b.r..ch"/>G.......b.r..ch<text:bookmark-end text:name="__RefHeading___g.......b.r..ch_4"/><text:bookmark-end text:name="g.......b.r..ch"/></text:h>
      <text:p text:style-name="Text_20_body">D.r G…….b.r..ch …… V.r..hr… .r..r.ck. ..ch .b.r … ……. Or………..</text:p>
      <text:h text:style-name="Heading_20_2" text:outline-level="2"><text:bookmark-start text:name="__RefHeading___b..r...._..._abk.rz_5"/><text:bookmark-start text:name="b..r...._..._abk.rz"/>B..r.... ... Abk.rz.....<text:bookmark-end text:name="__RefHeading___b..r...._..._abk.rz_5"/><text:bookmark-end text:name="b..r...._..._abk.rz"/></text:h>
      <text:p text:style-name="Text_20_body">S..h. z…r…. G…..r.</text:p>
      <text:h text:style-name="Heading_20_2" text:outline-level="2"><text:bookmark-start text:name="__RefHeading___v.r...w.r_6"/><text:bookmark-start text:name="v.r...w.r"/>V.r...w.r....<text:bookmark-end text:name="__RefHeading___v.r...w.r_6"/><text:bookmark-end text:name="v.r...w.r"/></text:h>
      <text:list text:style-name="List_20_1" text:continue-numbering="false">
        <text:list-item>
          <text:p text:style-name="List_20_1_Content_First"> D.. G…..v.r…w.r…. ..r … k.rr.k.. … v………. U….z… … V.r..hr… .r… ..r L….r ..r P.r……b……..</text:p>
        </text:list-item>
        <text:list-item>
          <text:p text:style-name="List_20_1_Content_Last"> V.r…w.r…ch ..r … k.rr.k.. D.rch..hr… ..r Arb…..chr…. …. … M…rb….r, … V.r…..z…, ..r S.ch.rh….b…..r…. (SB), ..r V.r…w.r…ch. ..r … D…..ch..z (DSM) … ..r I…r………ch.rh….b…..r…. (ISB).</text:p>
        </text:list-item>
      </text:list>
      <text:h text:style-name="Heading_20_2" text:outline-level="2"><text:bookmark-start text:name="__RefHeading___b..chr..bab_7"/><text:bookmark-start text:name="b..chr..bab"/>B..chr..b.../Ab....<text:bookmark-end text:name="__RefHeading___b..chr..bab_7"/><text:bookmark-end text:name="b..chr..bab"/></text:h>
      <text:h text:style-name="Heading_20_3" text:outline-level="3"><text:bookmark-start text:name="__RefHeading___g...r_8"/><text:bookmark-start text:name="g...r"/>G...r.....<text:bookmark-end text:name="__RefHeading___g...r_8"/><text:bookmark-end text:name="g...r"/></text:h>
      <text:p text:style-name="Text_20_body">D.. P.r……b……. ….., …..r. … v.rb….r. ……ch. Sch……- … S….b……r……ß..h… (KVP). S.. …… ..ch ..b.. … … V.r…..z…, … SB, … DSM … … ISB .b.</text:p>
      <text:p text:style-name="Text_20_body">E. w.r. … Sch……v.rz..ch… ….hr., .. … … w.ch……. A…k.. ….r Sch……- … S….b……r……ß..h… ……….. w.r…, w.. z. B. B.z..ch…. … V.r…., Z….r…., L.r.z…. … L.r…h…., Ar. … M….. (Pr….z.ch….., I…r……, W.bc…, …), b…….. R…..rc.., U…r….., M..h…. ..r L.r.k…r….). D.. Sch……v.rz..ch… … .. I..r…. ..r …. M…rb….r …..hb.r. </text:p>
      <text:p text:style-name="Text_20_body">D.. Sch……- … S….b……r……ß..h… ..r … I…r………ch.rh… w.r… w… ….r …..ch … ….v… … ….r.. Sch……- … S….b……r……ß..h… (w.. z. B. … ..r U…rw…… ..r … B……….. … D…..ch..z.. …r ..r Arb……ch.rh…) v.rz.h.., .. … …..ch.. ….z…. z. ……….</text:p>
      <text:p text:style-name="Text_20_body">J… Sch……- … S….b……r……ß..h… .ch…ß. … ….r L.r..r…..k…r…. .b, .. … V.r…….. ..r T…..h..r … … B…r. w….r.r Sch……- …r S….b……r……ß..h… z. .r……. (B………. … KVP). D.r.b.r h….. …. j… Sch……- … S….b……r……ß..h… v.. … T…..h..r. b.w.r… w.r… k….., .. .hr.. I.h…, .hr. F.r. … .hr.. Ab…. z. v.rb….r.. H..rz. w.r. … U..r……. .. I..r…. v.rw……</text:p>
      <text:p text:style-name="Text_20_body">S…..ch. Sch……….r…… …. w… ….r …..ch .. I..r…. ..r …. M…rb….r v.r…b.r. A….h… …. z. B. …..ch, w… … I…r…….. b…h….., … ..ch. ..r ……ch. M…rb….r v.r…b.r …. …… bzw. ..r….</text:p>
      <text:h text:style-name="Heading_20_3" text:outline-level="3"><text:bookmark-start text:name="__RefHeading___r......ss..._m.ss..h_9"/><text:bookmark-start text:name="r......ss..._m.ss..h"/>R......ß... M.ß..h...<text:bookmark-end text:name="__RefHeading___r......ss..._m.ss..h_9"/><text:bookmark-end text:name="r......ss..._m.ss..h"/></text:h>
      <text:p text:style-name="Text_20_body">F……. Sch……- … S….b……r……ß..h… w.r… r……ß.. ..rch….hr.: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.z..ch….  </text:p>
          </table:table-cell>
          <table:table-cell office:value-type="string" table:style-name="tableheader">
            <text:p text:style-name="Table_20_Heading"> Z….r….        </text:p>
          </table:table-cell>
          <table:table-cell office:value-type="string" table:style-name="tableheader">
            <text:p text:style-name="Table_20_Heading"> Rhy.h…   </text:p>
          </table:table-cell>
          <table:table-cell office:value-type="string" table:style-name="tableheader">
            <text:p text:style-name="Table_20_Heading"> I.h….  </text:p>
          </table:table-cell>
          <table:table-cell office:value-type="string" table:style-name="tableheader">
            <text:p text:style-name="Table_20_Heading"> M…..  </text:p>
          </table:table-cell>
          <table:table-cell office:value-type="string" table:style-name="tableheader">
            <text:p text:style-name="Table_20_Heading"> ..k…… …  </text:p>
          </table:table-cell>
        </table:table-row>
        <table:table-row>
          <table:table-cell office:value-type="string" table:style-name="tablecell">
            <text:p text:style-name="tablealignleft"> F…b…. „10 ……. R…..“  </text:p>
          </table:table-cell>
          <table:table-cell office:value-type="string" table:style-name="tablecell">
            <text:p text:style-name="tablealignleft"> …. M…rb….r  </text:p>
          </table:table-cell>
          <table:table-cell office:value-type="string" table:style-name="tablecell">
            <text:p text:style-name="tablealignleft"> j.hr..ch  </text:p>
          </table:table-cell>
          <table:table-cell office:value-type="string" table:style-name="tablecell">
            <text:p text:style-name="tablealignleft"> D.. z.h. w.ch……. R….. ..r I…r………ch.rh… .. ….. F…b…. (….r ….r.. b….h…. G…hr……, U….. … … v.rh……. S.ch.rh……ß..h… ..w.. … V.rh….. b.. S..r….., A…….. … S.ch.rh….v.r……).  </text:p>
          </table:table-cell>
          <table:table-cell office:value-type="string" table:style-name="tablecell">
            <text:p text:style-name="tablealignleft"> F…b…. .. A……..r … .. G.h…..br.ch….  </text:p>
          </table:table-cell>
          <table:table-cell office:value-type="string" table:style-name="tablecell">
            <text:p text:style-name="tablealignleft"> -  </text:p>
          </table:table-cell>
        </table:table-row>
        <table:table-row>
          <table:table-cell office:value-type="string" table:style-name="tablecell">
            <text:p text:style-name="tablealignleft"> I…r………ch.rh… … D…..ch..z  </text:p>
          </table:table-cell>
          <table:table-cell office:value-type="string" table:style-name="tablecell">
            <text:p text:style-name="tablealignleft"> ..r … D…..ch..z r…v…. M…rb….r  </text:p>
          </table:table-cell>
          <table:table-cell office:value-type="string" table:style-name="tablecell">
            <text:p text:style-name="tablealignleft"> j.hr..ch  </text:p>
          </table:table-cell>
          <table:table-cell office:value-type="string" table:style-name="tablecell">
            <text:p text:style-name="tablealignleft"> D.. z.h. w.ch……. R….. ..r I…r………ch.rh… (….r ….r.. b….h…. G…hr……, U….. … … v.rh……. S.ch.rh……ß..h… ..w.. … V.rh….. b.. S..r….., A…….. … S.ch.rh….v.r……).  </text:p>
          </table:table-cell>
          <table:table-cell office:value-type="string" table:style-name="tablecell">
            <text:p text:style-name="tablealignleft"> Pr….z.ch…..  </text:p>
          </table:table-cell>
          <table:table-cell office:value-type="string" table:style-name="tablecell">
            <text:p text:style-name="tablealignleft"> j.hr..ch. U…rw…… ….ß DSGVO  </text:p>
          </table:table-cell>
        </table:table-row>
        <table:table-row>
          <table:table-cell office:value-type="string" table:style-name="tablecell">
            <text:p text:style-name="tablealignleft"> ………. I…r…….. z.r I…r………ch.rh…  </text:p>
          </table:table-cell>
          <table:table-cell office:value-type="string" table:style-name="tablecell">
            <text:p text:style-name="tablealignleft"> …. M…rb….r  </text:p>
          </table:table-cell>
          <table:table-cell office:value-type="string" table:style-name="tablecell">
            <text:p text:style-name="tablealignleft"> …. .r.. M…..  </text:p>
          </table:table-cell>
          <table:table-cell office:value-type="string" table:style-name="tablecell">
            <text:p text:style-name="tablealignleft"> v.r.ch…… Th…. r… .. … I…r………ch.rh…  </text:p>
          </table:table-cell>
          <table:table-cell office:value-type="string" table:style-name="tablecell">
            <text:p text:style-name="tablealignleft"> I…….r…… .. A……..r  </text:p>
          </table:table-cell>
          <table:table-cell office:value-type="string" table:style-name="tablecell">
            <text:p text:style-name="tablealignleft"> -  </text:p>
          </table:table-cell>
        </table:table-row>
        <table:table-row>
          <table:table-cell office:value-type="string" table:style-name="tablecell">
            <text:p text:style-name="tablealignleft"> I…r………ch.rh… .. ..r E..w.ck….  </text:p>
          </table:table-cell>
          <table:table-cell office:value-type="string" table:style-name="tablecell">
            <text:p text:style-name="tablealignleft"> …. E..w.ck..r  </text:p>
          </table:table-cell>
          <table:table-cell office:value-type="string" table:style-name="tablecell">
            <text:p text:style-name="tablealignleft"> j.hr..ch  </text:p>
          </table:table-cell>
          <table:table-cell office:value-type="string" table:style-name="tablecell">
            <text:p text:style-name="tablealignleft"> IS-L…….. „E..w.ck….“  </text:p>
          </table:table-cell>
          <table:table-cell office:value-type="string" table:style-name="tablecell">
            <text:p text:style-name="tablealignleft"> Gr……ch…..  </text:p>
          </table:table-cell>
          <table:table-cell office:value-type="string" table:style-name="tablecell">
            <text:p text:style-name="tablealignleft"> j.hr..ch. U…rw…… ….ß DSGVO  </text:p>
          </table:table-cell>
        </table:table-row>
        <table:table-row>
          <table:table-cell office:value-type="string" table:style-name="tablecell">
            <text:p text:style-name="tablealignleft"> Arb……ch.rh…  </text:p>
          </table:table-cell>
          <table:table-cell office:value-type="string" table:style-name="tablecell">
            <text:p text:style-name="tablealignleft"> …. M…rb….r ..r Pr…k…., …. M…rb….r ..r M…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</table:table>
      <text:h text:style-name="Heading_20_3" text:outline-level="3"><text:bookmark-start text:name="__RefHeading___e...rb......_v.._m...rb....r_10"/><text:bookmark-start text:name="e...rb......_v.._m...rb....r"/>E...rb...... v.. M...rb....r.<text:bookmark-end text:name="__RefHeading___e...rb......_v.._m...rb....r_10"/><text:bookmark-end text:name="e...rb......_v.._m...rb....r"/></text:h>
      <text:p text:style-name="Text_20_body">I. Z… ..r E…rb…… w.r. j…r M…rb….r ..r.k..r..r. .. … R……… z.r I…r………ch.rh… …..w……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.z..ch….  </text:p>
          </table:table-cell>
          <table:table-cell office:value-type="string" table:style-name="tableheader">
            <text:p text:style-name="Table_20_Heading"> Z….r….  </text:p>
          </table:table-cell>
          <table:table-cell office:value-type="string" table:style-name="tableheader">
            <text:p text:style-name="Table_20_Heading"> I.h….  </text:p>
          </table:table-cell>
          <table:table-cell office:value-type="string" table:style-name="tableheader">
            <text:p text:style-name="Table_20_Heading"> M…..  </text:p>
          </table:table-cell>
          <table:table-cell office:value-type="string" table:style-name="tableheader">
            <text:p text:style-name="Table_20_Heading"> ..k…… …  </text:p>
          </table:table-cell>
        </table:table-row>
        <table:table-row>
          <table:table-cell office:value-type="string" table:style-name="tablecell">
            <text:p text:style-name="tablealignleft"> E…rb……: V.r.r….chk…..rk..r…  </text:p>
          </table:table-cell>
          <table:table-cell office:value-type="string" table:style-name="tablecell">
            <text:p text:style-name="tablealignleft"> …. M…rb….r  </text:p>
          </table:table-cell>
          <table:table-cell office:value-type="string" table:style-name="tablecell">
            <text:p text:style-name="tablealignleft"> U…rw…… .. … A…r..r….. .. … V.r.r….chk… … Ab..b. ..r …..r.ch….. .chr…..ch.. Erk..r… z.r V.r.r….chk… (….. Erk..r… …….r. ..ch … P…ch… .. B.z.. … I…r………ch.rh…, … ..ch B……… …r V.r….r… … Arb….v.rh……… ..r.b….h..)  </text:p>
          </table:table-cell>
          <table:table-cell office:value-type="string" table:style-name="tablecell" table:number-rows-spanned="7">
            <text:p text:style-name="tablealignleft"> E..z..- …r Gr……ch…..  </text:p>
          </table:table-cell>
          <table:table-cell office:value-type="string" table:style-name="tablecell" table:number-rows-spanned="7">
            <text:p text:style-name="tablealignleft"> ….r. Sch……- … S….b……r……ß..h… .. Z… ..r E…rb……  </text:p>
          </table:table-cell>
        </table:table-row>
        <table:table-row>
          <table:table-cell office:value-type="string" table:style-name="tablecell">
            <text:p text:style-name="tablealignleft"> E…rb……: IT-B…c.  </text:p>
          </table:table-cell>
          <table:table-cell office:value-type="string" table:style-name="tablecell" table:number-rows-spanned="2">
            <text:p text:style-name="tablealignleft"> …. M…rb….r … Z….. z.r IT  </text:p>
          </table:table-cell>
          <table:table-cell office:value-type="string" table:style-name="tablecell">
            <text:p text:style-name="tablealignleft"> N..z… ..r z.r V.r…… …h….. IT-R…..rc.., Z…… … Z..r….r.ch..  </text:p>
          </table:table-cell>
        </table:table-row>
        <table:table-row>
          <table:table-cell office:value-type="string" table:style-name="tablecell">
            <text:p text:style-name="tablealignleft"> E…rb……: IS-B…c.  </text:p>
          </table:table-cell>
          <table:table-cell office:value-type="string" table:style-name="tablecell">
            <text:p text:style-name="tablealignleft"> IS-L…….. … ……ch. r…v…. R……… z.r I…r………ch.rh… (w.. z. B. .. … I.h…. …..r.ch….r R.ch……. … V.r..hr..), b….h…. G…hr…… … U….. … … v.rh……. S.ch.rh……ß..h… ..w.. … V.rh….. b.. S..r….., A…….. … S.ch.rh….v.r……  </text:p>
          </table:table-cell>
        </table:table-row>
        <table:table-row>
          <table:table-cell office:value-type="string" table:style-name="tablecell">
            <text:p text:style-name="tablealignleft"> E…rb……: M.b… IT-Sy…..  </text:p>
          </table:table-cell>
          <table:table-cell office:value-type="string" table:style-name="tablecell">
            <text:p text:style-name="tablealignleft"> …. M…rb….r, … ..b… IT-Sy….. …z..  </text:p>
          </table:table-cell>
          <table:table-cell office:value-type="string" table:style-name="tablecell">
            <text:p text:style-name="tablealignleft"> IS-R.ch…… „M.b… IT-Sy…..  </text:p>
          </table:table-cell>
        </table:table-row>
        <table:table-row>
          <table:table-cell office:value-type="string" table:style-name="tablecell">
            <text:p text:style-name="tablealignleft"> E…rb……: D…..ch..z  </text:p>
          </table:table-cell>
          <table:table-cell office:value-type="string" table:style-name="tablecell">
            <text:p text:style-name="tablealignleft"> …. M…rb….r, … U….. … ..r…..b.z…… D…. h.b..  </text:p>
          </table:table-cell>
          <table:table-cell office:value-type="string" table:style-name="tablecell">
            <text:p text:style-name="tablealignleft"> DS-L…….. … ……ch. r…v…. R……… z.. D…..ch..z (w.. z. B. .. … I.h…. …..r.ch….r R.ch……. … V.r..hr..)  </text:p>
          </table:table-cell>
        </table:table-row>
        <table:table-row>
          <table:table-cell office:value-type="string" table:style-name="tablecell">
            <text:p text:style-name="tablealignleft"> E…rb……: R&amp;D  </text:p>
          </table:table-cell>
          <table:table-cell office:value-type="string" table:style-name="tablecell">
            <text:p text:style-name="tablealignleft"> …. M…rb….r ..r Ab……. „R….rch &amp; D.v……..“ (R&amp;D)  </text:p>
          </table:table-cell>
          <table:table-cell office:value-type="string" table:style-name="tablecell">
            <text:p text:style-name="tablealignleft"> IT ..r Ab……. „R&amp;D“, b……r. S.ch.rh……ß..h… ..r M…rb….r ..r Ab……. „R&amp;D“   </text:p>
          </table:table-cell>
        </table:table-row>
        <table:table-row>
          <table:table-cell office:value-type="string" table:style-name="tablecell">
            <text:p text:style-name="tablealignleft"> E…rb……: R….. Acc…  </text:p>
          </table:table-cell>
          <table:table-cell office:value-type="string" table:style-name="tablecell">
            <text:p text:style-name="tablealignleft"> …. M…rb….r ..r AD-Gr…. „R….. Acc…“ (RA)  </text:p>
          </table:table-cell>
          <table:table-cell office:value-type="string" table:style-name="tablecell">
            <text:p text:style-name="tablealignleft"> N..z.. v.. RA, b……r. S.ch.rh……ß..h… ..r RA  </text:p>
          </table:table-cell>
        </table:table-row>
        <table:table-row>
          <table:table-cell office:value-type="string" table:style-name="tablecell">
            <text:p text:style-name="tablealignleft"> E…rb……: F.r…k….r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  <table:table-row>
          <table:table-cell office:value-type="string" table:style-name="tablecell">
            <text:p text:style-name="tablealignleft"> E…rb……: Arb……ch.rh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  <table:table-row>
          <table:table-cell office:value-type="string" table:style-name="tablecell">
            <text:p text:style-name="tablealignleft"> E…rb……: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</table:table>
      <text:h text:style-name="Heading_20_3" text:outline-level="3"><text:bookmark-start text:name="__RefHeading___m.ss..h..._b.._b...r_11"/><text:bookmark-start text:name="m.ss..h..._b.._b...r"/>M.ß..h... b.. B...r.<text:bookmark-end text:name="__RefHeading___m.ss..h..._b.._b...r_11"/><text:bookmark-end text:name="m.ss..h..._b.._b...r"/></text:h>
      <text:p text:style-name="Text_20_body">M…rb….r k….. j…rz… (z. B. .. R.h… ….. F…b.ck-G…r.ch.) B…r. .. Sch……- … S….b……r……ß..h… b.. .hr.. V.r…..z… ……… V.r…..z.., ..r S.ch.rh….b…..r…., ..r D…..ch..z……r … ..r I…r………ch.rh….b…..r…. ..r… j…rz… Sch……- … S….b……r……ß..h… b.. ..r P.r……b……. ………</text:p>
      <text:h text:style-name="Heading_20_2" text:outline-level="2"><text:bookmark-start text:name="__RefHeading___d.k_12"/><text:bookmark-start text:name="d.k"/>D.k..........<text:bookmark-end text:name="__RefHeading___d.k_12"/><text:bookmark-end text:name="d.k"/></text:h>
      <text:p text:style-name="Text_20_body">D.. ..rch….hr… Sch……..ß..h… w.r… ..k…….r.:</text:p>
      <text:list text:style-name="List_20_1" text:continue-numbering="false">
        <text:list-item>
          <text:p text:style-name="List_20_1_Content_First"> T….</text:p>
        </text:list-item>
        <text:list-item>
          <text:p text:style-name="List_20_1_Content"> I.h…. (…chw.r..r…)</text:p>
        </text:list-item>
        <text:list-item>
          <text:p text:style-name="List_20_1_Content"> D…r … Ar.</text:p>
        </text:list-item>
        <text:list-item>
          <text:p text:style-name="List_20_1_Content_Last"> T…..h…..</text:p>
        </text:list-item>
      </text:list>
      <text:h text:style-name="Heading_20_2" text:outline-level="2"><text:bookmark-start text:name="__RefHeading___m.........._u...r_13"/><text:bookmark-start text:name="m.........._u...r"/>M.......... U...r.....<text:bookmark-end text:name="__RefHeading___m.........._u...r_13"/><text:bookmark-end text:name="m.........._u...r"/></text:h>
      <text:p text:style-name="Text_20_body">K…..</text:p>
      <text:h text:style-name="Heading_20_2" text:outline-level="2"><text:bookmark-start text:name="__RefHeading___a_14"/><text:bookmark-start text:name="a"/>A......<text:bookmark-end text:name="__RefHeading___a_14"/><text:bookmark-end text:name="a"/></text:h>
      <text:p text:style-name="Text_20_body">K….</text:p>
      <text:h text:style-name="Heading_20_2" text:outline-level="2"><text:bookmark-start text:name="__RefHeading___ae...r....h....r_15"/><text:bookmark-start text:name="ae...r....h....r"/>Ä...r....h....r..<text:bookmark-end text:name="__RefHeading___ae...r....h....r_15"/><text:bookmark-end text:name="ae...r....h....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.r….  </text:p>
          </table:table-cell>
          <table:table-cell office:value-type="string" table:style-name="tableheader">
            <text:p text:style-name="Table_20_Heading"> A…r(..)  </text:p>
          </table:table-cell>
          <table:table-cell office:value-type="string" table:style-name="tableheader">
            <text:p text:style-name="Table_20_Heading"> A….b……  </text:p>
          </table:table-cell>
          <table:table-cell office:value-type="string" table:style-name="tableheader">
            <text:p text:style-name="Table_20_Heading"> Ä…r…..r… / Ä…r…..  </text:p>
          </table:table-cell>
        </table:table-row>
        <table:table-row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  <table:table-row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</table:table>
      <text:p text:style-name="Text_20_body"><text:a xlink:type="simple" xlink:href="....&amp;#62;..c....:.....r&amp;.......r" text:style-name="Internet_20_link" text:visited-style-name="Visited_20_Internet_20_Link">....&gt;..c....:.....r&amp;.......r</text:a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21:28</meta:creation-date>
    <dc:creator>Generated</dc:creator>
    <dc:date>2026-09-09T11::21:28</dc:date>
    <dc:language>en-US</dc:language>
    <meta:editing-cycles>1</meta:editing-cycles>
    <meta:editing-duration>PT0S</meta:editing-duration>
    <dc:title>vorlagen_public:vd:8.2g1</dc:title>
  </office:meta>
</office:document-meta>
</file>