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1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510.24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style-name="odt_auto_style_table_column_1_1"/>
        <table:table-column table:style-name="odt_auto_style_table_column_1_2"/>
        <table:table-row>
          <table:table-cell office:value-type="string" table:style-name="tablecell"/>
          <table:table-cell office:value-type="string" table:style-name="tablecell">
            <text:p text:style-name="tablealignleft"><text:bookmark text:name="vorlagen_public:vd:17.2g1"/>Die Seiten dieses Bereiches sollen Ihnen nur einen Eindruck vermitteln, welche Inhalte wir für Sie erarbeitet haben. <text:span text:style-name="Strong_20_Emphasis">Deshalb sind die Inhalte absichtlich „verpixelt“</text:span>: mehr und mehr Buchstaben werden auf jeder Seite durch Punkte ersetzt.<text:line-break/>
Wenn Sie auf alle Inhalte zugreifen möchten, benötigen Sie eine entsprechenden Zugang.<text:line-break/><text:line-break/>
<text:span text:style-name="Strong_20_Emphasis"><text:a xlink:type="simple" xlink:href="https://www.vds10000-portal.de/doku.php?id=allgemein:lizenzen:start" text:style-name="Internet_20_link" text:visited-style-name="Visited_20_Internet_20_Link">Sie möchten einen Zugang erwerben? Hier finden Sie alle weiteren Informationen!</text:a></text:span>
</text:p>
          </table:table-cell>
        </table:table-row>
      </table:table>
      <table:table table:style-name="Table">
        <table:table-column table:style-name="odt_auto_style_table_column_2_1"/>
        <table:table-column table:style-name="odt_auto_style_table_column_2_2"/>
        <table:table-row>
          <table:table-cell office:value-type="string" table:style-name="tablecell"/>
          <table:table-cell office:value-type="string" table:style-name="tablecell">
            <text:p text:style-name="tablealignleft">Verfahren sind sehr individuell, da sie Arbeitsabläufe innerhalb einer Organisation beschreiben. Deshalb kann das hier vorgestellte Verfahren nur als Ideengeber und Vorlage für die Entwicklung eigener Lösungen dienen.Die Verfahrensanweisung ist unter anderem im Kontext folgender Rahmenbedingungen zu sehen:</text:p>
            <text:list text:style-name="List_20_1" text:continue-numbering="false">
              <text:list-item>
                <text:p text:style-name="List_20_1_Content_First"> Die Organisation verfügt über ein Ticketsystem.</text:p>
              </text:list-item>
              <text:list-item>
                <text:p text:style-name="List_20_1_Content"> Die Organisation hat ihre IT-Systeme wann immer möglich einzelnen Geschäftsprozessen zugeordnet.</text:p>
              </text:list-item>
              <text:list-item>
                <text:p text:style-name="List_20_1_Content_Last"> Die Verfahren „<text:a xlink:type="simple" xlink:href="https://www.vds10000-portal.de/doku.php?id=vorlagen:vd:17.2g1" text:style-name="Internet_20_link" text:visited-style-name="Visited_20_Internet_20_Link">Abschnitt 17.2 G1: Reaktion auf Störungen und Ausfälle</text:a>“ und „<text:a xlink:type="simple" xlink:href="https://www.vds10000-portal.de/doku.php?id=vorlagen:vd:18.3g1" text:style-name="Internet_20_link" text:visited-style-name="Visited_20_Internet_20_Link">Abschnitt 18.3 G1: Reaktion auf Sicherheitsvorfälle</text:a>“ wurden von der Organisation zusammengefasst. Sie wurden aus Gründen der Praktikabilität für das Wiki in zwei Verfahrensdokumentationen aufgeteilt.</text:p>
              </text:list-item>
            </text:list>
          </table:table-cell>
        </table:table-row>
      </table:table>
      <text:h text:style-name="Heading_20_1" text:outline-level="1"><text:bookmark-start text:name="__RefHeading___is-331_-_17.2_g1r.aktion_auf_stoerung.n_und_au.faell_1"/><text:bookmark-start text:name="is-331_-_17.2_g1r.aktion_auf_stoerung.n_und_au.faell"/>IS-331 - 17.2 G1: R.aktion auf Störung.n und Au.fäll.<text:bookmark-end text:name="__RefHeading___is-331_-_17.2_g1r.aktion_auf_stoerung.n_und_au.faell_1"/><text:bookmark-end text:name="is-331_-_17.2_g1r.aktion_auf_stoerung.n_und_au.faell"/></text:h>
      <text:h text:style-name="Heading_20_2" text:outline-level="2"><text:bookmark-start text:name="__RefHeading___zw.ck_2"/><text:bookmark-start text:name="zw.ck"/>Zw.ck<text:bookmark-end text:name="__RefHeading___zw.ck_2"/><text:bookmark-end text:name="zw.ck"/></text:h>
      <text:p text:style-name="Text_20_body">Zw.ck d….. V.rf.hr.n. ..t .., d.. R..kt.on .uf Störung.n und Au.fäll. v.rb.ndl.ch zu d.f.n..r.n.</text:p>
      <text:h text:style-name="Heading_20_2" text:outline-level="2"><text:bookmark-start text:name="__RefHeading___art_3"/><text:bookmark-start text:name="art"/>Art<text:bookmark-end text:name="__RefHeading___art_3"/><text:bookmark-end text:name="art"/></text:h>
      <text:p text:style-name="Text_20_body">D….. V.rf.hr.n r.ch… ..ch .n F.ch….. .nd .n..rw….n. M…rb….r. E. .n.h… d..h..b k..n. Schr…-f.r-Schr…-An…..n..n f.r d.. D.rchf.hr.n. d.r Arb…..b…f. ..nd.rn b..chr..b. Z…. .nd R.hm.nb.d.n..n..n, d.. v.n d.n D.rchf.hr.nd.n .rr..ch. w.rd.n m….n bzw. .nn.rh..b d.r.r ..ch d.. D.rchf.hr.nd.n b.w…n m….n.</text:p>
      <text:h text:style-name="Heading_20_2" text:outline-level="2"><text:bookmark-start text:name="__RefHeading___g.......b.r..ch_4"/><text:bookmark-start text:name="g.......b.r..ch"/>G.......b.r..ch<text:bookmark-end text:name="__RefHeading___g.......b.r..ch_4"/><text:bookmark-end text:name="g.......b.r..ch"/></text:h>
      <text:p text:style-name="Text_20_body">D.r G…….b.r..ch …… V.r..hr… .r..r.ck. ..ch .b.r … ……. U…r..h….</text:p>
      <text:h text:style-name="Heading_20_2" text:outline-level="2"><text:bookmark-start text:name="__RefHeading___b..r...._..._abk.rz_5"/><text:bookmark-start text:name="b..r...._..._abk.rz"/>B..r.... ... Abk.rz.....<text:bookmark-end text:name="__RefHeading___b..r...._..._abk.rz_5"/><text:bookmark-end text:name="b..r...._..._abk.rz"/></text:h>
      <text:p text:style-name="Text_20_body">S..h. z…r…. G…..r.</text:p>
      <text:h text:style-name="Heading_20_2" text:outline-level="2"><text:bookmark-start text:name="__RefHeading___v.r...w.r_6"/><text:bookmark-start text:name="v.r...w.r"/>V.r...w.r....<text:bookmark-end text:name="__RefHeading___v.r...w.r_6"/><text:bookmark-end text:name="v.r...w.r"/></text:h>
      <text:list text:style-name="List_20_1" text:continue-numbering="false">
        <text:list-item>
          <text:p text:style-name="List_20_1_Content_First"> D.. G…..v.r…w.r…. ..r … k.rr.k.. … v………. U….z… … V.r..hr… .r… ..r ISB.</text:p>
        </text:list-item>
        <text:list-item>
          <text:p text:style-name="List_20_1_Content"> V.r…w.r…ch ..r … k.rr.k.. D.rch..hr… ..r Arb…..chr…. …. … M…rb….r … … j.w……. A…….r…r…</text:p>
        </text:list-item>
        <text:list-item>
          <text:p text:style-name="List_20_1_Content_Last"> D.. M…rb….r, … j.w……. Pr.z…v.r…w.r…ch.., … IT-V.r…w.r…ch.., ..r ISB … … A…….r…r.. ….r….z.. … j.w……. A…….r…r.</text:p>
        </text:list-item>
      </text:list>
      <text:h text:style-name="Heading_20_2" text:outline-level="2"><text:bookmark-start text:name="__RefHeading___b..chr..bab_7"/><text:bookmark-start text:name="b..chr..bab"/>B..chr..b.../Ab....<text:bookmark-end text:name="__RefHeading___b..chr..bab_7"/><text:bookmark-end text:name="b..chr..bab"/></text:h>
      <text:p text:style-name="Text_20_body">D.. V.r..hr.. w.r. ..rch …. M…… .. ….. A…….r…r (→ IS-R.ch…… „S..r….. … A…….“) …..r…. Er….. … M…… ….r S..r… …r ….. A……. .b.r … T.ck…y…., .. .r…. ..r B..r…r … T.ck…y….. ….. ….. A…….r…r z.. D.r j.w…… A…….r…r … ..r … D.rch..hr… bzw. ..r … D……… bzw. E.k……. … V.r..hr… v.r…w.r…ch. Er w.r. v.. … M…rb….r., … j.w……. Pr.z…v.r…w.r…ch.., … IT-V.r…w.r…ch.., … ISB … ….. A…….r…r.. .k..v ….r….z..</text:p>
      <text:h text:style-name="Heading_20_3" text:outline-level="3"><text:bookmark-start text:name="__RefHeading___gr......z..ch_8"/><text:bookmark-start text:name="gr......z..ch"/>Gr......z..ch..<text:bookmark-end text:name="__RefHeading___gr......z..ch_8"/><text:bookmark-end text:name="gr......z..ch"/></text:h>
      <text:p text:style-name="Text_20_body">F.r … B.h……. ….r S..r… …r ….. A……. …… …….. .r……z..ch.. R………:</text:p>
      <text:list text:style-name="List_20_1" text:continue-numbering="false">
        <text:list-item>
          <text:p text:style-name="List_20_1_Content_First"> D.. B.h……. ….r S..r… …r ….. A……. k… j. ..ch ..ch..ch.r E…… … A……… v.. ….. A…….r…r .. ….. ….r.. A…….r…r …….r. w.r…. D.. V.r…w.r…. b…b. j…ch b… D……r….., …… .r … Er……. … … Er..b… ..r …….r… A….b.. .b.r.r…. ….. I..b……r. … .r ….r v.r…w.r…ch, …. … S..r… bzw. ..r A…… … ..r …w……. Pr..r…. b.h…… w.r..</text:p>
        </text:list-item>
        <text:list-item>
          <text:p text:style-name="List_20_1_Content"> Er..b. ..ch w.hr… ..r B.h……. ….r S..r… …r ….. A……. ..r V.r..ch. … ….. S.ch.rh….v.r…., .. w.r. ..r ISB ….h… ….r…r. (→ V.r..hr…..w…… „R..k…. … S.ch.rh….v.r…..“).</text:p>
        </text:list-item>
        <text:list-item>
          <text:p text:style-name="List_20_1_Content_Last"> B.. ….. .r.v..r….. A…… (→  IS-R.ch…… „S..r….. … A…….“) w.r. … T………… ….h… ….r…r.. E. ….ch….. .b.r … w….r. V.r..h…w…., z. B. .b …. ..r.ch……. B.w…..ch.r… .r…… …..</text:p>
        </text:list-item>
      </text:list>
      <text:h text:style-name="Heading_20_3" text:outline-level="3"><text:bookmark-start text:name="__RefHeading___b.h......._..._a_9"/><text:bookmark-start text:name="b.h......._..._a"/>B.h....... ... A.......<text:bookmark-end text:name="__RefHeading___b.h......._..._a_9"/><text:bookmark-end text:name="b.h......._..._a"/></text:h>
      <text:p text:style-name="Text_20_body">F……. Schr…. w.r… .. ..r v.r….b…. R..h……. .b…rb…… B.. ..r………. S..r….. … A…….. … .. …..ch, … V.r..hr.. v.rz….. z. b…… …r …z…. Schr…. z. .b.r..r…… D.. E…ch…… h..r.b.r .r…. ..r A…….r…r.</text:p>
      <text:h text:style-name="Heading_20_4" text:outline-level="4"><text:bookmark-start text:name="__RefHeading___ueb.rb..ck_..w_10"/><text:bookmark-start text:name="ueb.rb..ck_..w"/>Üb.rb..ck ..w.....<text:bookmark-end text:name="__RefHeading___ueb.rb..ck_..w_10"/><text:bookmark-end text:name="ueb.rb..ck_..w"/></text:h>
      <text:p text:style-name="Text_20_body">Z…ch.. …. … Üb.rb..ck .b.r … S…….. ..w….. w.r…. F……. Fr…. h….. ..b..:</text:p>
      <text:list text:style-name="List_20_1" text:continue-numbering="false">
        <text:list-item>
          <text:p text:style-name="List_20_1_Content_First"> W.. … ……r.?</text:p>
        </text:list-item>
        <text:list-item>
          <text:p text:style-name="List_20_1_Content"> W..ch. IT-Sy….. …. b..r…..?</text:p>
          <text:list text:style-name="List_20_1">
            <text:list-item>
              <text:p text:style-name="List_20_1_Content"> S… z. B. kr….ch. IT-Sy….. b..r…..?</text:p>
            </text:list-item>
            <text:list-item>
              <text:p text:style-name="List_20_1_Content"> W.. v…. IT-Sy….. …. b..r…..?</text:p>
            </text:list-item>
          </text:list>
        </text:list-item>
        <text:list-item>
          <text:p text:style-name="List_20_1_Content"> W..ch. G..ch…..r.z…. …. b..r…..?</text:p>
        </text:list-item>
        <text:list-item>
          <text:p text:style-name="List_20_1_Content"> H…… .. ..ch .. …. ..ch ……r…. V.r….?</text:p>
        </text:list-item>
        <text:list-item>
          <text:p text:style-name="List_20_1_Content"> K….. ..ch ..r V.r…. …w…..?</text:p>
        </text:list-item>
        <text:list-item>
          <text:p text:style-name="List_20_1_Content"> I.. ..r V.r…. .r.v..r…?</text:p>
          <text:list text:style-name="List_20_1">
            <text:list-item>
              <text:p text:style-name="List_20_1_Content"> W.. .r.v..r… …. … A..w.rk….. … A……. ……</text:p>
              <text:list text:style-name="List_20_1">
                <text:list-item>
                  <text:p text:style-name="List_20_1_Content"> …L..b … L.b.. v.. P.r…..?</text:p>
                </text:list-item>
                <text:list-item>
                  <text:p text:style-name="List_20_1_Content"> …… V.r…b.rk… … I….r…. ..r z…r…. Pr.z….?</text:p>
                </text:list-item>
                <text:list-item>
                  <text:p text:style-name="List_20_1_Content"> …… V.r.r….chk…, I….r…. … V.r…b.rk… z…r…r U…r..h….w.r..?</text:p>
                </text:list-item>
                <text:list-item>
                  <text:p text:style-name="List_20_1_Content"> …… E..h….. v.. G….z.., V.r.r…. …r N.r…?</text:p>
                </text:list-item>
              </text:list>
            </text:list-item>
            <text:list-item>
              <text:p text:style-name="List_20_1_Content"> L…. ..r V.r..ch. … …. S.r….. v.r?</text:p>
            </text:list-item>
            <text:list-item>
              <text:p text:style-name="List_20_1_Content"> W.. h.ch … ..r A..w… ..r … W….rh.r…….. … R….b..r..b.?</text:p>
            </text:list-item>
            <text:list-item>
              <text:p text:style-name="List_20_1_Content_Last"> B….z. ..r V.r…. …. A.ß..w.rk…, ..h. .r b..r…. K….., P.r…r, Z……r.r, I.v….r.. …r … Ö…….chk…?</text:p>
            </text:list-item>
          </text:list>
        </text:list-item>
      </text:list>
      <text:h text:style-name="Heading_20_4" text:outline-level="4"><text:bookmark-start text:name="__RefHeading___sch..z_v.._l..b_..._l.b_11"/><text:bookmark-start text:name="sch..z_v.._l..b_..._l.b"/>Sch..z v.. L..b ... L.b..<text:bookmark-end text:name="__RefHeading___sch..z_v.._l..b_..._l.b_11"/><text:bookmark-end text:name="sch..z_v.._l..b_..._l.b"/></text:h>
      <text:p text:style-name="Text_20_body">L..b … L.b.. h.b.. … ….rh.ch… Pr..r….. Z… … .., …..ch. Arb……….. ….r… … ……r…… V.r….. …z..ch…ß…</text:p>
      <text:list text:style-name="List_20_1" text:continue-numbering="false">
        <text:list-item>
          <text:p text:style-name="LastListParagraph_List_20_1_Content_First"> B..r…… Pr…k………… w.r… ….h… ……….., w… … S.ch.rh… ..r ..r. .rb…….. M…rb….r ..ch. ..w.hr……. w.r… k….</text:p>
        </text:list-item>
      </text:list>
      <text:h text:style-name="Heading_20_4" text:outline-level="4"><text:bookmark-start text:name="__RefHeading___sch_12"/><text:bookmark-start text:name="sch"/>Sch.... .........<text:bookmark-end text:name="__RefHeading___sch_12"/><text:bookmark-end text:name="sch"/></text:h>
      <text:p text:style-name="Text_20_body">D.. U…r..h… …. v.r w….r.. Sch…. …ch..z. w.r…. D…. ..ch ..r V.r…. ..ch. …w….. k…, …. .r ..rch S…r…ß..h… w.rk….v… ………. w.r…. D…. k….. ….:</text:p>
      <text:list text:style-name="List_20_1" text:continue-numbering="false">
        <text:list-item>
          <text:p text:style-name="List_20_1_Content_First"> B..r…… IT-Sy….. w.r… ……….. …r v.. U…r..h…….z …r…..</text:p>
        </text:list-item>
        <text:list-item>
          <text:p text:style-name="List_20_1_Content"> W… ..hr.r. IT-Sy….. b..r….. …., k….. …z. N..zb.r..ch. v.. … ..ch …k……r….. T….. ..r IT-I..r…r.k..r …r…. w.r….</text:p>
        </text:list-item>
        <text:list-item>
          <text:p text:style-name="List_20_1_Content_Last"> G….r.. …r ………… IT-Sy….. w.r… - ….. …..ch - ..rch …k……r…. .r…z..</text:p>
        </text:list-item>
      </text:list>
      <text:h text:style-name="Heading_20_4" text:outline-level="4"><text:bookmark-start text:name="__RefHeading___a...y.._..._d.k.........._..._sch_13"/><text:bookmark-start text:name="a...y.._..._d.k.........._..._sch"/>A...y.. ... D.k.......... ... Sch.....<text:bookmark-end text:name="__RefHeading___a...y.._..._d.k.........._..._sch_13"/><text:bookmark-end text:name="a...y.._..._d.k.........._..._sch"/></text:h>
      <text:p text:style-name="Text_20_body">D…. ..r Sch…. b.h.b.. … …. ……….. N.chb.r…… ……….. k…, …. ..r A…… … ….. A..w.rk….. ….y…r. … ..k…….r. w.r…. D.r.b.r h….. k… ….r… r.ch…ch.r V.r….ch…… …. M…………..ch. … U…r..h…. b….h…</text:p>
      <text:list text:style-name="List_20_1" text:continue-numbering="false">
        <text:list-item>
          <text:p text:style-name="List_20_1_Content_First"> B.. ….. .r.v..r….. V.r…. …. v.. T………… ….ch….. w.r…, .b …. ..r.ch……. ..r…..ch. D.k………. … A…y..  ..rch….hr. w.r..</text:p>
        </text:list-item>
        <text:list-item>
          <text:p text:style-name="List_20_1_Content"> E. w.r. .r……., w..ch. IT-Sy….. … G..ch…..r.z…. b..r….. …. … w..ch. Sch…. ………. …..</text:p>
        </text:list-item>
        <text:list-item>
          <text:p text:style-name="List_20_1_Content"> W… ..r V.r…. z. ….. V.r..ch.r…….. w.r. k….., …… … D.k………..- … M..w.rk……..ch… ….ß … ……… V.r..ch.r….v.r.r… .r….. w.r…:</text:p>
          <text:list text:style-name="List_20_1">
            <text:list-item>
              <text:p text:style-name="List_20_1_Content_Last"> &lt;A..z.h…. ..r P…ch…&gt;</text:p>
            </text:list-item>
          </text:list>
        </text:list-item>
      </text:list>
      <text:h text:style-name="Heading_20_4" text:outline-level="4"><text:bookmark-start text:name="__RefHeading___sch.....b.h.b_14"/><text:bookmark-start text:name="sch.....b.h.b"/>Sch.....b.h.b...<text:bookmark-end text:name="__RefHeading___sch.....b.h.b_14"/><text:bookmark-end text:name="sch.....b.h.b"/></text:h>
      <text:p text:style-name="Text_20_body">D.r Sch…. w.r. b.h.b.. … … r…..r.. G..ch…..r.z…. w….r …………</text:p>
      <text:h text:style-name="Heading_20_4" text:outline-level="4"><text:bookmark-start text:name="__RefHeading___n.chb.r_15"/><text:bookmark-start text:name="n.chb.r"/>N.chb.r......<text:bookmark-end text:name="__RefHeading___n.chb.r_15"/><text:bookmark-end text:name="n.chb.r"/></text:h>
      <text:p text:style-name="Text_20_body">N.ch ..r B.w…….. ….. V.r….. …… .. U…r..h… …. ..r.k..r..r.. N.chb.r…… ….., .. ..r … ..v..v..r… M…rb….r ………. b…….. w.r….</text:p>
      <text:list text:style-name="List_20_1" text:continue-numbering="false">
        <text:list-item>
          <text:p text:style-name="List_20_1_Content_First"> A…y..</text:p>
          <text:list text:style-name="List_20_1">
            <text:list-item>
              <text:p text:style-name="List_20_1_Content"> W.. … ……r. (chr……..ch.r Ab….)?</text:p>
            </text:list-item>
            <text:list-item>
              <text:p text:style-name="List_20_1_Content"> D.rch w..ch. Schw.ch……(.) ..ch…ch.r … .r……..r..ch.r Ar. w.r.. ..r V.r…. .r…..ch.?</text:p>
            </text:list-item>
            <text:list-item>
              <text:p text:style-name="List_20_1_Content"> W..ch. F.k..r.. h.b.. … E…..h… … … V.r…. … V.r….. b……… bzw. … Sch…. .rh.h.?</text:p>
            </text:list-item>
          </text:list>
        </text:list-item>
        <text:list-item>
          <text:p text:style-name="List_20_1_Content"> R..k…. … U…r..h….</text:p>
          <text:list text:style-name="List_20_1">
            <text:list-item>
              <text:p text:style-name="List_20_1_Content"> W.r.. ………. .ch…. … ….k..v … … A…… r…..r.?</text:p>
            </text:list-item>
            <text:list-item>
              <text:p text:style-name="List_20_1_Content"> W.r.. … M.ß..h… w.rk….v… … ….z….?</text:p>
            </text:list-item>
          </text:list>
        </text:list-item>
        <text:list-item>
          <text:p text:style-name="List_20_1_Content"> E. w.r… k..kr… V.rb….r….. ..ch…ch.r … .r……..r..ch.r Ar. .r.rb….. … .hr. E…z…z … E…k..v…. b.w.r….</text:p>
          <text:list text:style-name="List_20_1">
            <text:list-item>
              <text:p text:style-name="List_20_1_Content"> W.. k… … U…r..h… ….ch. …r .h…ch. S..r….. … A……. v.r……?</text:p>
            </text:list-item>
            <text:list-item>
              <text:p text:style-name="List_20_1_Content"> W.. k….. Sch…. …….r. w.r…, ….. ..ch ..r A…… w….rh…?</text:p>
            </text:list-item>
            <text:list-item>
              <text:p text:style-name="List_20_1_Content_Last"> W.. k… … U…r..h… ….k..v.r … ….z…..r … …… …r … .h…ch. S..r….. … A……. r…..r..?</text:p>
            </text:list-item>
          </text:list>
        </text:list-item>
      </text:list>
      <text:h text:style-name="Heading_20_4" text:outline-level="4"><text:bookmark-start text:name="__RefHeading___i...r_16"/><text:bookmark-start text:name="i...r"/>I...r......<text:bookmark-end text:name="__RefHeading___i...r_16"/><text:bookmark-end text:name="i...r"/></text:h>
      <text:p text:style-name="Text_20_body">E. w.r. z…..h … .b.ch…ß….r B.r.ch. .r…… … … IST .b.r … A…… ….r…r..</text:p>
      <text:h text:style-name="Heading_20_2" text:outline-level="2"><text:bookmark-start text:name="__RefHeading___d.k_17"/><text:bookmark-start text:name="d.k"/>D.k..........<text:bookmark-end text:name="__RefHeading___d.k_17"/><text:bookmark-end text:name="d.k"/></text:h>
      <text:p text:style-name="Text_20_body">D.. .. Z… ..r B.h……. … A……. …r……. E…ch…….. … M.ß..h… w.r… .r…k…..r..</text:p>
      <text:h text:style-name="Heading_20_2" text:outline-level="2"><text:bookmark-start text:name="__RefHeading___m.........._u...r_18"/><text:bookmark-start text:name="m.........._u...r"/>M.......... U...r.....<text:bookmark-end text:name="__RefHeading___m.........._u...r_18"/><text:bookmark-end text:name="m.........._u...r"/></text:h>
      <text:list text:style-name="List_20_1" text:continue-numbering="false">
        <text:list-item>
          <text:p text:style-name="List_20_1_Content_First"> IS-R.ch…… „R……… ..r N..z.r“</text:p>
        </text:list-item>
        <text:list-item>
          <text:p text:style-name="List_20_1_Content_Last"> IS-R.ch…… „S..r….. … A…….“</text:p>
        </text:list-item>
      </text:list>
      <text:h text:style-name="Heading_20_2" text:outline-level="2"><text:bookmark-start text:name="__RefHeading___a_19"/><text:bookmark-start text:name="a"/>A......<text:bookmark-end text:name="__RefHeading___a_19"/><text:bookmark-end text:name="a"/></text:h>
      <text:list text:style-name="List_20_1" text:continue-numbering="false">
        <text:list-item>
          <text:p text:style-name="LastListParagraph_List_20_1_Content_First"> V.r…. I.h.k.w.-D…r…</text:p>
        </text:list-item>
      </text:list>
      <text:h text:style-name="Heading_20_2" text:outline-level="2"><text:bookmark-start text:name="__RefHeading___ae...r....h....r_20"/><text:bookmark-start text:name="ae...r....h....r"/>Ä...r....h....r..<text:bookmark-end text:name="__RefHeading___ae...r....h....r_20"/><text:bookmark-end text:name="ae...r....h....r"/></text:h>
      <table:table table:style-name="Table">
        <table:table-column/>
        <table:table-column/>
        <table:table-column/>
        <table:table-column/>
        <table:table-row>
          <table:table-cell office:value-type="string" table:style-name="tableheader">
            <text:p text:style-name="Table_20_Heading"> V.r….  </text:p>
          </table:table-cell>
          <table:table-cell office:value-type="string" table:style-name="tableheader">
            <text:p text:style-name="Table_20_Heading"> A…r(..)  </text:p>
          </table:table-cell>
          <table:table-cell office:value-type="string" table:style-name="tableheader">
            <text:p text:style-name="Table_20_Heading"> A….b……  </text:p>
          </table:table-cell>
          <table:table-cell office:value-type="string" table:style-name="tableheader">
            <text:p text:style-name="Table_20_Heading"> Ä…r…..r… / Ä…r…..  </text:p>
          </table:table-cell>
        </table:table-row>
        <table:table-row>
          <table:table-cell office:value-type="string" table:style-name="tablecell">
            <text:p text:style-name="tablealignleft"> …  </text:p>
          </table:table-cell>
          <table:table-cell office:value-type="string" table:style-name="tablecell">
            <text:p text:style-name="tablealignleft"> …  </text:p>
          </table:table-cell>
          <table:table-cell office:value-type="string" table:style-name="tablecell">
            <text:p text:style-name="tablealignleft"> …  </text:p>
          </table:table-cell>
          <table:table-cell office:value-type="string" table:style-name="tablecell">
            <text:p text:style-name="tablealignleft"> …  </text:p>
          </table:table-cell>
        </table:table-row>
        <table:table-row>
          <table:table-cell office:value-type="string" table:style-name="tablecell">
            <text:p text:style-name="tablealignleft"> …  </text:p>
          </table:table-cell>
          <table:table-cell office:value-type="string" table:style-name="tablecell">
            <text:p text:style-name="tablealignleft"> …  </text:p>
          </table:table-cell>
          <table:table-cell office:value-type="string" table:style-name="tablecell">
            <text:p text:style-name="tablealignleft"> …  </text:p>
          </table:table-cell>
          <table:table-cell office:value-type="string" table:style-name="tablecell">
            <text:p text:style-name="tablealignleft"> …  </text:p>
          </table:table-cell>
        </table:table-row>
      </table:table>
      <text:p text:style-name="Text_20_body"><text:a xlink:type="simple" xlink:href="....&amp;#62;..c....:.....r&amp;.......r" text:style-name="Internet_20_link" text:visited-style-name="Visited_20_Internet_20_Link">....&gt;..c....:.....r&amp;.......r</text:a></text:p>
      <table:table table:style-name="Table">
        <table:table-column table:style-name="odt_auto_style_table_column_4_1"/>
        <table:table-column table:style-name="odt_auto_style_table_column_4_2"/>
        <table:table-row>
          <table:table-cell office:value-type="string" table:style-name="tablecell"/>
          <table:table-cell office:value-type="string" table:style-name="tablecell">
            <text:p text:style-name="tablealignleft">Die Seiten dieses Bereiches sollen Ihnen nur einen Eindruck vermitteln, welche Inhalte wir für Sie erarbeitet haben. <text:span text:style-name="Strong_20_Emphasis">Deshalb sind die Inhalte absichtlich „verpixelt“</text:span>: mehr und mehr Buchstaben werden auf jeder Seite durch Punkte ersetzt.<text:line-break/>
Wenn Sie auf alle Inhalte zugreifen möchten, benötigen Sie eine entsprechenden Zugang.<text:line-break/><text:line-break/>
<text:span text:style-name="Strong_20_Emphasis"><text:a xlink:type="simple" xlink:href="https://www.vds10000-portal.de/doku.php?id=allgemein:lizenzen:start" text:style-name="Internet_20_link" text:visited-style-name="Visited_20_Internet_20_Link">Sie möchten einen Zugang erwerben? Hier finden Sie alle weiteren Informationen!</text:a></text:span>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1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510.24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0T09::13:57</meta:creation-date>
    <dc:creator>Generated</dc:creator>
    <dc:date>2026-09-10T09::13:57</dc:date>
    <dc:language>en-US</dc:language>
    <meta:editing-cycles>1</meta:editing-cycles>
    <meta:editing-duration>PT0S</meta:editing-duration>
    <dc:title>vorlagen_public:vd:17.2g1</dc:title>
  </office:meta>
</office:document-meta>
</file>