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2a24c58b82f4ebd02f5bbfe55719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tart"/><text:bookmark-start text:name="__RefHeading___der_autor_1"/><text:bookmark-start text:name="der_autor"/>10. Der Autor<text:bookmark-end text:name="__RefHeading___der_autor_1"/><text:bookmark-end text:name="der_autor"/></text:h>
      <text:p text:style-name="Text_20_body"><draw:frame draw:style-name="medialeft" draw:name="0" text:anchor-type="paragraph" draw:z-index="0" svg:width="7.9375cm" style:rel-width="100%" svg:height="8.3476041666667cm" style:rel-height="scale"><draw:image xlink:href="Pictures/fb2a24c58b82f4ebd02f5bbfe55719a2.png" xlink:type="simple" xlink:show="embed" xlink:actuate="onLoad"/></draw:frame>
Mark Semmler (Jahrgang 1973) arbeitet seit mehr als 25 Jahren weltweit für die Absicherung von Informationen und IT-Infrastrukturen.
Er ist ausgewiesener Experte der Informationssicherheit und auf Sicherheitsuntersuchungen, Highlevel-Consulting, organisatorische Sicherheit und auf die Unterstützung bei Sicherheitsvorfällen spezialisiert.
2015 leitete er die Entwicklung der VdS-Richtlinien 3473 („Cyber-Security für KMU“), 2017 die der VdS-Richtlinien 10010 („Umsetzung der DSGVO“), 2018 die der VdS-Richtlinien 10000 („Informationssicherheitsmanagement für KMU“) und 2021 die der VdS-Richtlinien 10005 („Mindestanforderungen an die Informationssicherheit von Klein- und Kleinstunternehmen“).
Er ist durch seine auch in Funk und Fernsehen übertragenen Livehacking-Präsentationen einem breiten Publikum bekannt. Seit 2022 lebt Mark Semmler wieder in Darmstadt.</text:p>
      <text:list text:style-name="List_20_1" text:continue-numbering="false">
        <text:list-item>
          <text:p text:style-name="List_20_1_Content_First"> <text:span text:style-name="underline">Rolle bei der Erstellung der VdS-Richtlinien 10000, 10005 und 10010:</text:span> Teamleiter/Projektleiter</text:p>
        </text:list-item>
        <text:list-item>
          <text:p text:style-name="List_20_1_Content_Last"> <text:span text:style-name="underline">Homepage:</text:span> <text:a xlink:type="simple" xlink:href="https://www.mark-semmler.de" text:style-name="Internet_20_link" text:visited-style-name="Visited_20_Internet_20_Link">https://www.mark-semmler.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55:28</meta:creation-date>
    <dc:creator>Generated</dc:creator>
    <dc:date>2026-08-16T09::55:28</dc:date>
    <dc:language>en-US</dc:language>
    <meta:editing-cycles>1</meta:editing-cycles>
    <meta:editing-duration>PT0S</meta:editing-duration>
    <dc:title>user:start</dc:title>
  </office:meta>
</office:document-meta>
</file>