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806bc5444d3ad5a3837dd79643d98e.png"/>
  <manifest:file-entry manifest:media-type="image/png" manifest:full-path="Pictures/53a5717c2724274a88de5fb4dcd5d3ea.png"/>
  <manifest:file-entry manifest:media-type="image/png" manifest:full-path="Pictures/9a91049df3d6d688b9390d3425460e13.png"/>
  <manifest:file-entry manifest:media-type="image/png" manifest:full-path="Pictures/f40c372b34051b0e10be5944e231a753.png"/>
  <manifest:file-entry manifest:media-type="image/png" manifest:full-path="Pictures/42eadfe29f69f26ee9b82b4c507f2c22.png"/>
  <manifest:file-entry manifest:media-type="image/png" manifest:full-path="Pictures/d5f11071f9cfde5abd5a76f1a538d85a.png"/>
  <manifest:file-entry manifest:media-type="image/png" manifest:full-path="Pictures/0795a0c9052c7057c906f4e64954d3e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row>
          <table:table-cell office:value-type="string" table:style-name="tablecell">
            <text:p text:style-name="tablealignleft"> <draw:a xlink:type="simple" xlink:href="https://www.vds10000-portal.de/doku.php?id=allgemein:lizenzen:zugang_erhalten"><draw:frame draw:style-name="mediacenter" draw:name="0" text:anchor-type="paragraph" draw:z-index="0" svg:width="5.2916666666667cm" style:rel-width="100%" svg:height="1.3655913978495cm" style:rel-height="scale"><draw:image xlink:href="Pictures/b2806bc5444d3ad5a3837dd79643d98e.png" xlink:type="simple" xlink:show="embed" xlink:actuate="onLoad"/></draw:frame></draw:a> </text:p>
          </table:table-cell>
          <table:table-cell office:value-type="string" table:style-name="tablecell">
            <text:p text:style-name="tablealignleft"> <draw:a xlink:type="simple" xlink:href="https://www.vds10000-portal.de/doku.php?id=start&amp;do=login"><draw:frame draw:style-name="mediacenter" draw:name="1" text:anchor-type="paragraph" draw:z-index="1" svg:width="5.2916666666667cm" style:rel-width="100%" svg:height="1.3655913978495cm" style:rel-height="scale"><draw:image xlink:href="Pictures/53a5717c2724274a88de5fb4dcd5d3ea.png" xlink:type="simple" xlink:show="embed" xlink:actuate="onLoad"/></draw:frame></draw:a> </text:p>
          </table:table-cell>
          <table:table-cell office:value-type="string" table:style-name="tablecell">
            <text:p text:style-name="tablealignleft"> <draw:a xlink:type="simple" xlink:href="https://www.vds10000-portal.de/lists/?p=subscribe&amp;id=1"><draw:frame draw:style-name="mediacenter" draw:name="2" text:anchor-type="paragraph" draw:z-index="2" svg:width="5.2916666666667cm" style:rel-width="100%" svg:height="1.3758333333333cm" style:rel-height="scale"><draw:image xlink:href="Pictures/9a91049df3d6d688b9390d3425460e13.png" xlink:type="simple" xlink:show="embed" xlink:actuate="onLoad"/></draw:frame></draw:a> </text:p>
          </table:table-cell>
        </table:table-row>
      </table:table>
      <text:p text:style-name="Horizontal_20_Line"/>
      <text:h text:style-name="Heading_20_1" text:outline-level="1"><text:bookmark text:name="start"/><text:bookmark-start text:name="__RefHeading___das_portal_rund_um_die_vds_10000_1"/><text:bookmark-start text:name="das_portal_rund_um_die_vds_10000"/>Das Portal rund um die VdS 10000.<text:bookmark-end text:name="__RefHeading___das_portal_rund_um_die_vds_10000_1"/><text:bookmark-end text:name="das_portal_rund_um_die_vds_10000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able:table table:style-name="Table">
              <table:table-column table:style-name="odt_auto_style_table_column_3_1"/>
              <table:table-column table:style-name="odt_auto_style_table_column_3_2"/>
              <table:table-column table:style-name="odt_auto_style_table_column_3_3"/>
              <table:table-row>
                <table:table-cell office:value-type="string" table:style-name="tablecell">
                  <text:p text:style-name="tablealignleft"><draw:frame draw:style-name="medialeft" draw:name="3" text:anchor-type="paragraph" draw:z-index="3" svg:width="10.583333333333cm" svg:height="10.583333333333cm"><draw:image xlink:href="Pictures/f40c372b34051b0e10be5944e231a753.png" xlink:type="simple" xlink:show="embed" xlink:actuate="onLoad"/></draw:frame></text:p>
                </table:table-cell>
                <table:table-cell office:value-type="string" table:style-name="tablecell">
                  <text:h text:style-name="Heading_20_1" text:outline-level="1"><text:bookmark-start text:name="__RefHeading___nis-2_mit_der_vds_10100_umsetzen_2"/><text:bookmark-start text:name="nis-2_mit_der_vds_10100_umsetzen"/>NIS-2 mit der VdS 10100 umsetzen!<text:bookmark-end text:name="__RefHeading___nis-2_mit_der_vds_10100_umsetzen_2"/><text:bookmark-end text:name="nis-2_mit_der_vds_10100_umsetzen"/></text:h>
                  <text:p text:style-name="Text_20_body">Mit der Einführung der neuen <text:a xlink:type="simple" xlink:href="https://lexparency.de/eu/32022L2555/" text:style-name="Internet_20_link" text:visited-style-name="Visited_20_Internet_20_Link">EU-Richtlinie zur Netzwerk- und Informationssicherheit</text:a> (NIS-2) steht der Mittelstand vor einer bedeutsamen Veränderung. NIS-2 legt für die Betroffenen Organisationen Mindeststandards in Sachen Informationssicherheit fest. <text:a xlink:type="simple" xlink:href="https://www.bsi.bund.de/DE/Service-Navi/Presse/Pressemitteilungen/Presse2025/251205_NIS-2-Umsetzungsgesetz_in_Kraft.html" text:style-name="Internet_20_link" text:visited-style-name="Visited_20_Internet_20_Link">Am 06.12.2025 sind die entsprechenden gesetzlichen Regelungen in Kraft getreten.</text:a></text:p>
                  <text:p text:style-name="Text_20_body">NIS-2 bringt eine erweiterte Reichweite von Betroffenen und deutlich anspruchsvollere Verpflichtungen im Gegensatz zu den früheren Anforderungen mit sich. Infolgedessen sehen sich spätestens jetzt viele Unternehmen neuen und anspruchsvolleren Herausforderungen gegenüber.</text:p>
                  <text:p text:style-name="Text_20_body">In Reaktion darauf hat die <text:a xlink:type="simple" xlink:href="https://www.vds.de" text:style-name="Internet_20_link" text:visited-style-name="Visited_20_Internet_20_Link">VdS Schadenverhütung GmbH</text:a> eine maßgeschneiderte Lösung in Form der VdS 10100 entwickelt, mit der die geänderten Anforderungen möglichst einfach umgesetzt werden können.</text:p>
                  <text:p text:style-name="Text_20_body">Die VdS 10100 basiert auf der VdS 10000 und ist zu mehr als 70% deckungsgleich. Ein Upgrade von der VdS 10000 auf die VdS 10100 ist einfach möglich!</text:p>
                  <text:p text:style-name="Text_20_body"><text:a xlink:type="simple" xlink:href="https://www.vds-nis2.de" text:style-name="Internet_20_link" text:visited-style-name="Visited_20_Internet_20_Link">Weitere Informationen finden Sie hier.</text:a></text:p>
                </table:table-cell>
                <table:table-cell office:value-type="string" table:style-name="tablecell">
                  <text:p text:style-name="tablealignleft"><draw:frame draw:style-name="medialeft" draw:name="4" text:anchor-type="paragraph" draw:z-index="4" svg:width="10.583333333333cm" svg:height="10.583333333333cm"><draw:image xlink:href="Pictures/42eadfe29f69f26ee9b82b4c507f2c22.png" xlink:type="simple" xlink:show="embed" xlink:actuate="onLoad"/></draw:frame></text:p>
                </table:table-cell>
              </table:table-row>
            </table:table>
          </table:table-cell>
        </table:table-row>
      </table:table>
      <text:p text:style-name="Text_20_body">Das Portal hat zum Ziel, alle Erläuterungen, Vorgehensweisen und Vorlagen zu bieten die Sie benötigen, um die VdS-Richtlinien 10000 so einfach, effizient und effektiv wie möglich umzusetzen - egal ob sie Dienstleister sind oder die VdS 10000 in Ihrer eigenen Organisation umsetzen möchten.</text:p>
      <text:p text:style-name="Text_20_body">Sie finden hier:</text:p>
      <text:list text:style-name="List_20_1" text:continue-numbering="false">
        <text:list-item>
          <text:p text:style-name="List_20_1_Content_First"> eine <text:a xlink:type="simple" xlink:href="https://www.vds10000-portal.de/doku.php?id=einfuehrung:start" text:style-name="Internet_20_link" text:visited-style-name="Visited_20_Internet_20_Link">Einführung in die VdS 3473 bzw. in die VdS 10000</text:a></text:p>
        </text:list-item>
        <text:list-item>
          <text:p text:style-name="List_20_1_Content"> eine <text:a xlink:type="simple" xlink:href="https://www.vds10000-portal.de/doku.php?id=10k_kommentiert:start" text:style-name="Internet_20_link" text:visited-style-name="Visited_20_Internet_20_Link">ausführliche Kommentierung der Maßnahmen der VdS 10000</text:a> (mehr als 120 Seiten)</text:p>
        </text:list-item>
        <text:list-item>
          <text:p text:style-name="List_20_1_Content"> Hinweise für eine effektive und effiziente <text:a xlink:type="simple" xlink:href="https://www.vds10000-portal.de/doku.php?id=umsetzung:start" text:style-name="Internet_20_link" text:visited-style-name="Visited_20_Internet_20_Link">Umsetzung</text:a> der VdS 10000</text:p>
        </text:list-item>
        <text:list-item>
          <text:p text:style-name="List_20_1_Content"> <text:a xlink:type="simple" xlink:href="https://www.vds10000-portal.de/doku.php?id=vorlagen:start" text:style-name="Internet_20_link" text:visited-style-name="Visited_20_Internet_20_Link">Vorlagen</text:a> der benötigten Dokumente (wie z. B. Leitlinie, Richtlinien, Verfahren und Risikoanalysen)</text:p>
        </text:list-item>
        <text:list-item>
          <text:p text:style-name="List_20_1_Content_Last"> <text:a xlink:type="simple" xlink:href="https://www.vds10000-portal.de/doku.php?id=hintergrund:start" text:style-name="Internet_20_link" text:visited-style-name="Visited_20_Internet_20_Link">ausführliche Hintergrundartikel</text:a> zu verschiedenen Themen rund um die Informationssicherheit</text:p>
        </text:list-item>
      </text:list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Alle Unterlagen können als MS-Office-kompatible Dokumente heruntergeladen und weiterverarbeitet/angepasst werden!<text:line-break/>
<text:a xlink:type="simple" xlink:href="https://www.vds10000-portal.de/doku.php?id=allgemein:wiki-features:exportieren" text:style-name="Internet_20_link" text:visited-style-name="Visited_20_Internet_20_Link">Weitere Informationen finden Sie hier.</text:a>
</text:p>
          </table:table-cell>
        </table:table-row>
      </table:table>
      <text:h text:style-name="Heading_20_1" text:outline-level="1"><text:bookmark-start text:name="__RefHeading___die_vds-richtlinien_10000_kurzvds_10000_3"/><text:bookmark-start text:name="die_vds-richtlinien_10000_kurzvds_10000"/>Die VdS-Richtlinien 10000 (kurz: VdS 10000)<text:bookmark-end text:name="__RefHeading___die_vds-richtlinien_10000_kurzvds_10000_3"/><text:bookmark-end text:name="die_vds-richtlinien_10000_kurzvds_10000"/></text:h>
      <text:p text:style-name="Text_20_body"><draw:frame draw:style-name="mediacenter" draw:name="5" text:anchor-type="paragraph" draw:z-index="5" svg:width="15.875cm" svg:height="7.8332757429164cm"><draw:image xlink:href="Pictures/d5f11071f9cfde5abd5a76f1a538d85a.png" xlink:type="simple" xlink:show="embed" xlink:actuate="onLoad"/></draw:frame></text:p>
      <text:p text:style-name="Text_20_body">Die VdS-Richtlinien 10000 enthalten konkrete Vorgaben und Hilfestellungen für die Implementierung eines Informationssicherheitsmanagementsystems (<text:a xlink:type="simple" xlink:href="https://de.wikipedia.org/wiki/ISMS" text:style-name="Internet_20_link" text:visited-style-name="Visited_20_Internet_20_Link">ISMS</text:a>) sowie konkrete Maßnahmen für die organisatorische sowie technische Absicherung von IT-Infrastrukturen. Damit definieren sie speziell auf KMU zugeschnittene Mindestanforderungen an die Informationssicherheit. Sie bieten genau das Schutzniveau, das kleine und mittlere Unternehmen benötigen, ohne sie finanziell oder organisatorisch zu überfordern (Neugierig? <text:a xlink:type="simple" xlink:href="https://www.vds10000-portal.de/doku.php?id=einfuehrung:start" text:style-name="Internet_20_link" text:visited-style-name="Visited_20_Internet_20_Link">Mehr Informationen finden Sie hier!</text:a>). 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<draw:frame draw:style-name="media" draw:name="6" text:anchor-type="as-char" draw:z-index="6" svg:width="4.445cm" style:rel-width="100%" svg:height="2.1960416666667cm" style:rel-height="scale"><draw:image xlink:href="Pictures/0795a0c9052c7057c906f4e64954d3ec.png" xlink:type="simple" xlink:show="embed" xlink:actuate="onLoad"/></draw:frame>Stellungnahme des Leitungsstab des <text:a xlink:type="simple" xlink:href="https://bsi.bund.de" text:style-name="Internet_20_link" text:visited-style-name="Visited_20_Internet_20_Link">Bundesamt für Sicherheit in der Informationstechnik (BSI)</text:a>:<text:line-break/>
„Das Regelwerk VdS 10000 „Informationssicherheitsmanagementsystem für KMU“  stellt ebenso wie die Basis-Absicherung des IT-Grundschutzes einen geregelten  Prozess zur Einführung eines ISMS dar. Ebenfalls vergleichbar sind die  beschriebenen Handlungsfelder, Unterschiede ergeben sich jedoch in der  Ausprägung der einzelnen Anforderungen, die das VdS-Regelwerk in einigen  Handlungsfeldern weniger konkret ausformuliert.</text:p>
            <text:p text:style-name="Text_20_body"><text:span text:style-name="Strong_20_Emphasis">Somit stellen die  Anforderungen der VdS 10000 eine Teilmenge der Basis-Absicherung des  IT-Grundschutzes dar und bilden eine gute Basis zur Implementierung eines ISMS gemäß IT-Grundschutz oder ISO 27001.</text:span>“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31:53</meta:creation-date>
    <dc:creator>Generated</dc:creator>
    <dc:date>2026-08-13T19::31:53</dc:date>
    <dc:language>en-US</dc:language>
    <meta:editing-cycles>1</meta:editing-cycles>
    <meta:editing-duration>PT0S</meta:editing-duration>
    <dc:title>start</dc:title>
  </office:meta>
</office:document-meta>
</file>