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5c214016ba3960c832b9e1c952099a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hintergrund_public:rechtliches"/>Die Seiten dieses Bereiches sollen Ihnen nur einen Eindruck vermitteln, welche Inhalte wir für Sie erarbeitet haben. <text:span text:style-name="Strong_20_Emphasis">Deshalb sind die Inhalte absichtlich „verpixelt“</text:span>: mehr und mehr Buchstaben werden auf jeder Seite durch Punkte ersetzt.<text:line-break/>
Wenn Sie auf alle Inhalte zugreifen möchten, benötigen Sie eine entsprechenden Zugang.<text:line-break/><text:line-break/>
<text:span text:style-name="Strong_20_Emphasis"><text:a xlink:type="simple" xlink:href="https://www.vds10000-portal.de/doku.php?id=allgemein:lizenzen:start" text:style-name="Internet_20_link" text:visited-style-name="Visited_20_Internet_20_Link">Sie möchten einen Zugang erwerben? Hier finden Sie alle weiteren Informationen!</text:a></text:span>
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Der Verfasser dieses Artikels ist kein Jurist. Die Inhalte sind nach besten Wissen und Gewissen zusammengetragen. Sie stellen keine Rechtsberatung dar noch können sie sie ersetzen.
</text:p>
          </table:table-cell>
        </table:table-row>
      </table:table>
      <text:h text:style-name="Heading_20_1" text:outline-level="1"><text:bookmark-start text:name="__RefHeading___rechtliches_1"/><text:bookmark-start text:name="rechtliches"/>Rechtliches<text:bookmark-end text:name="__RefHeading___rechtliches_1"/><text:bookmark-end text:name="rechtliches"/></text:h>
      <text:p text:style-name="Text_20_body"><draw:frame draw:style-name="mediacenter" draw:name="0" text:anchor-type="paragraph" draw:z-index="0" svg:width="7.9375cm" style:rel-width="100%" svg:height="10.597752043597cm" style:rel-height="scale"><draw:image xlink:href="Pictures/d5c214016ba3960c832b9e1c952099a5.png" xlink:type="simple" xlink:show="embed" xlink:actuate="onLoad"/></draw:frame></text:p>
      <text:h text:style-name="Heading_20_2" text:outline-level="2"><text:bookmark-start text:name="__RefHeading___di._dr.i_r.cht.b.r.ich_2"/><text:bookmark-start text:name="di._dr.i_r.cht.b.r.ich"/>Di. dr.i R.cht.b.r.ich.<text:bookmark-end text:name="__RefHeading___di._dr.i_r.cht.b.r.ich_2"/><text:bookmark-end text:name="di._dr.i_r.cht.b.r.ich"/></text:h>
      <text:p text:style-name="Text_20_body">Da. d.ut.ch. R.cht gli.d.rt .ich in dr.i R.cht.b.r.ich.: V.rwaltung.r.cht, Strafr.cht (d.fini.rt im StGB) und Zivilr.cht (d.fini.rt im BGB). In Sach.n IT gr.if.n in all.r R.g.l nur StGB und BGB.</text:p>
      <text:h text:style-name="Heading_20_2" text:outline-level="2"><text:bookmark-start text:name="__RefHeading___stgb_3"/><text:bookmark-start text:name="stgb"/>StGB<text:bookmark-end text:name="__RefHeading___stgb_3"/><text:bookmark-end text:name="stgb"/></text:h>
      <text:p text:style-name="Text_20_body">D.r G…tzg.b.r h.t .m .tr.fr.chtl.ch.n S.nn. d.n Inh.b.rn, B…tz.rn und B.tr..b.rn von IT-Infr..truktur.n ..n. umf….nd. H.ftung.fr..z..chnung g.währt. Spr.ch: Inh.b.r, B…tz.r und B.tr..b.r von IT-Infr..truktur.n ..nd .n .ll.r R.g.l NICHT für .tr.fr.chtl.ch r.l.v.nt. Inh.lt. .n „.hr.r“ IT-Infr..truktur h.ftb.r. D.r G…tzg.b.r konz.ntr..rt ..ch .uf d.n Tät.r - .l.o d..- bzw. d.rj.n.g., d.r d.. .nt.pr.ch.nd.n Inh.lt. .n d.. Infr..truktur ..ng.br.cht h.t.</text:p>
      <text:h text:style-name="Heading_20_3" text:outline-level="3"><text:bookmark-start text:name="__RefHeading___acht.ng_h.ft.ng.f.ll_4"/><text:bookmark-start text:name="acht.ng_h.ft.ng.f.ll"/>Acht.ng! H.ft.ng.f.ll.!<text:bookmark-end text:name="__RefHeading___acht.ng_h.ft.ng.f.ll_4"/><text:bookmark-end text:name="acht.ng_h.ft.ng.f.ll"/></text:h>
      <text:p text:style-name="Text_20_body">D.r G….z..b.r k.nz.n.r..r. ..ch n.ch. .mm.r ..f d.n T…r - v.n d….m Gr.nd…z ..b. .. A..n.hm.n!</text:p>
      <text:p text:style-name="Text_20_body">S. h.. ..r G….z..b.r h.h. A…r..r….. .. …- bzw. …j…… …….., ..r ……v K……. v.. ..r..r.ch…ch r…v….. I.h…. .. ….r IT-I..r…r.k..r ..w….. h.. (… …. b.k…. …, …. ….. I.h…. v.rh….. ….).</text:p>
      <text:p text:style-name="Text_20_body">S.w.. … A.w….h… ..r..r.ch…ch r…v….r I.h…. b.k…. …, …. ……h….. … ….chh……. ..h…… w.r…. P…..r. …. ..ch., w.r. ..r N.ch.h…….. … T…r ….ch ……..!</text:p>
      <text:p text:style-name="Text_20_body">&lt;…. w.r….&gt;
W… S.. ..r..r.ch…ch r…v…. I.h…. (w.. z.B. K….r..r…r….) .. ….r IT-I..r…r.k..r ……….., .. ……. S.. …….. D…. .h.. A…ch.b … ….r Z….. ..rch..hr..:</text:p>
      <text:list text:style-name="Numbering_20_1" text:continue-numbering="false">
        <text:list-item>
          <text:p text:style-name="Numbering_20_1_Content_First"> V.r……… S.. … S.r..v.r……..b.h.r… (A.r.. b.. ..r Kr……….z..)</text:p>
        </text:list-item>
        <text:list-item>
          <text:p text:style-name="Numbering_20_1_Content_Last"> O…….: v.r……… S.. … F.r……….</text:p>
        </text:list-item>
      </text:list>
      <text:p text:style-name="Text_20_body">B…. ….r…… S..:</text:p>
      <text:list text:style-name="Numbering_20_1" text:continue-numbering="false">
        <text:list-item>
          <text:p text:style-name="Numbering_20_1_Content_First"> … L..ch.. ..r I.h…. - S.. z.r…r.. ….. B.w…….r… …</text:p>
        </text:list-item>
        <text:list-item>
          <text:p text:style-name="Numbering_20_1_Content_Last"> K….r.. ..r I.h…. - S.. …….. ….. .. … B….z ..r ..r..r.ch…ch r…v….. I.h….</text:p>
        </text:list-item>
      </text:list>
      <text:p text:style-name="Text_20_body">&lt;/….&gt;</text:p>
      <text:h text:style-name="Heading_20_2" text:outline-level="2"><text:bookmark-start text:name="__RefHeading___bgb_5"/><text:bookmark-start text:name="bgb"/>BGB<text:bookmark-end text:name="__RefHeading___bgb_5"/><text:bookmark-end text:name="bgb"/></text:h>
      <text:p text:style-name="Text_20_body">E.. k…. w…. ….r. …h. .. …, w… ..rch …. IT-I..r…r.k..r Sch…. ………. …., z.B.</text:p>
      <text:list text:style-name="List_20_1" text:continue-numbering="false">
        <text:list-item>
          <text:p text:style-name="List_20_1_Content_First"> … M…rb….r h.. ..b.r.ch…. .rh.b.rr.ch…ch …ch..z.. I.h…. … … I…r… h.r….r ……. …r ..r. z.. D.w….. ….b…. (T…chb.r…!)</text:p>
        </text:list-item>
        <text:list-item>
          <text:p text:style-name="List_20_1_Content"> … M…rb….r b…ch. ….. K….. … .b.r..b. .h. ….. … M..w.r. v.r…ch… USB-S..ck</text:p>
        </text:list-item>
        <text:list-item>
          <text:p text:style-name="List_20_1_Content"> ..r S.rv.r ….. U…r..h…. br.ch. z……. … .. ..b. k…. (…k……r….) D……ch.r…</text:p>
        </text:list-item>
        <text:list-item>
          <text:p text:style-name="List_20_1_Content_Last"> …</text:p>
        </text:list-item>
      </text:list>
      <text:p text:style-name="Text_20_body">H..r …. ..r Gr……z ..r V.rk.hr...ch.r........ch.:
&lt;…. …&gt;
D.rj….., ..r …. G…hr..q….. .ch…. …r ….rh…, h.. … P…ch., … …w……. … z….b.r.. V.rk.hr….. z. .r….., .. Sch…. ….r.r z. v.rh….r..
&lt;/….&gt;</text:p>
      <text:p text:style-name="Text_20_body">I. F…. ….. F….. w.r. ..r …ch…… … … U…r..h… z.k….. … Sch…..r…z ..r..r.. W… … U…r..h… ….. V.rk.hr…ch.r……..ch. ..ch. .r….. h.., ….. .. ….r R…. … Or...........v.r.ch..... v.r … … F.hr…..b… … ….r…..ch.. h…….</text:p>
      <text:p text:style-name="Text_20_body"><text:a xlink:type="simple" xlink:href="....&amp;#62;..c....:.....r&amp;.......r" text:style-name="Internet_20_link" text:visited-style-name="Visited_20_Internet_20_Link">....&gt;..c....:.....r&amp;.......r</text:a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Die Seiten dieses Bereiches sollen Ihnen nur einen Eindruck vermitteln, welche Inhalte wir für Sie erarbeitet haben. <text:span text:style-name="Strong_20_Emphasis">Deshalb sind die Inhalte absichtlich „verpixelt“</text:span>: mehr und mehr Buchstaben werden auf jeder Seite durch Punkte ersetzt.<text:line-break/>
Wenn Sie auf alle Inhalte zugreifen möchten, benötigen Sie eine entsprechenden Zugang.<text:line-break/><text:line-break/>
<text:span text:style-name="Strong_20_Emphasis"><text:a xlink:type="simple" xlink:href="https://www.vds10000-portal.de/doku.php?id=allgemein:lizenzen:start" text:style-name="Internet_20_link" text:visited-style-name="Visited_20_Internet_20_Link">Sie möchten einen Zugang erwerben? Hier finden Sie alle weiteren Informationen!</text:a></text:span>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9::05:22</meta:creation-date>
    <dc:creator>Generated</dc:creator>
    <dc:date>2026-09-10T09::05:22</dc:date>
    <dc:language>en-US</dc:language>
    <meta:editing-cycles>1</meta:editing-cycles>
    <meta:editing-duration>PT0S</meta:editing-duration>
    <dc:title>hintergrund_public:rechtliches</dc:title>
  </office:meta>
</office:document-meta>
</file>