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impressum"/><text:bookmark-start text:name="__RefHeading___impressum_1"/><text:bookmark-start text:name="impressum"/>Impressum<text:bookmark-end text:name="__RefHeading___impressum_1"/><text:bookmark-end text:name="impressum"/></text:h>
      <text:h text:style-name="Heading_20_2" text:outline-level="2"><text:bookmark-start text:name="__RefHeading___angaben_gemaess_5_tmg_und_55_rstv_2"/><text:bookmark-start text:name="angaben_gemaess_5_tmg_und_55_rstv"/>Angaben gemäß § 5 TMG und § 55 RStV<text:bookmark-end text:name="__RefHeading___angaben_gemaess_5_tmg_und_55_rstv_2"/><text:bookmark-end text:name="angaben_gemaess_5_tmg_und_55_rstv"/></text:h>
      <text:p text:style-name="Text_20_body"><text:a xlink:type="simple" xlink:href="https://www.mark-semmler.de" text:style-name="Internet_20_link" text:visited-style-name="Visited_20_Internet_20_Link">Mark Semmler GmbH</text:a><text:line-break/>
Königstraße 72<text:line-break/>
90402 Nürnberg<text:line-break/></text:p>
      <text:p text:style-name="Text_20_body">Vertreten durch: Geschäftsführer Mark Semmler</text:p>
      <text:h text:style-name="Heading_20_2" text:outline-level="2"><text:bookmark-start text:name="__RefHeading___kontakt_3"/><text:bookmark-start text:name="kontakt"/>Kontakt<text:bookmark-end text:name="__RefHeading___kontakt_3"/><text:bookmark-end text:name="kontakt"/></text:h>
      <text:p text:style-name="Text_20_body">Telefon: +49 163 7327475<text:line-break/>
E-Mail: sicherheit [at] mark [minus] semmler [punkt] de</text:p>
      <text:h text:style-name="Heading_20_2" text:outline-level="2"><text:bookmark-start text:name="__RefHeading___eintragung_im_handelsregister_4"/><text:bookmark-start text:name="eintragung_im_handelsregister"/>Eintragung im Handelsregister<text:bookmark-end text:name="__RefHeading___eintragung_im_handelsregister_4"/><text:bookmark-end text:name="eintragung_im_handelsregister"/></text:h>
      <text:p text:style-name="Text_20_body">Registergericht: Nürnberg<text:line-break/>
Registernummer: HRB 30780<text:line-break/></text:p>
      <text:h text:style-name="Heading_20_2" text:outline-level="2"><text:bookmark-start text:name="__RefHeading___steuer-id_5"/><text:bookmark-start text:name="steuer-id"/>Steuer-ID<text:bookmark-end text:name="__RefHeading___steuer-id_5"/><text:bookmark-end text:name="steuer-id"/></text:h>
      <text:p text:style-name="Text_20_body">Umsatzsteuer-Identifikationsnummer gemäß §27 a Umsatzsteuergesetz: DE271874288</text:p>
      <text:h text:style-name="Heading_20_2" text:outline-level="2"><text:bookmark-start text:name="__RefHeading___verantwortlich_fuer_den_inhalt_nach_55_abs._2_rstv_6"/><text:bookmark-start text:name="verantwortlich_fuer_den_inhalt_nach_55_abs._2_rstv"/>Verantwortlich für den Inhalt nach § 55 Abs. 2 RStV<text:bookmark-end text:name="__RefHeading___verantwortlich_fuer_den_inhalt_nach_55_abs._2_rstv_6"/><text:bookmark-end text:name="verantwortlich_fuer_den_inhalt_nach_55_abs._2_rstv"/></text:h>
      <text:p text:style-name="Text_20_body"><text:a xlink:type="simple" xlink:href="https://www.mark-semmler.de" text:style-name="Internet_20_link" text:visited-style-name="Visited_20_Internet_20_Link">Mark Semmler GmbH</text:a><text:line-break/>
Königstraße 4<text:line-break/>
90419 Nürnberg<text:line-break/></text:p>
      <text:p text:style-name="Text_20_body">Vertreten durch: Geschäftsführer Mark Semmler</text:p>
      <text:h text:style-name="Heading_20_2" text:outline-level="2"><text:bookmark-start text:name="__RefHeading___haftungsausschluss_disclaimer_7"/><text:bookmark-start text:name="haftungsausschluss_disclaimer"/>Haftungsausschluss (Disclaimer)<text:bookmark-end text:name="__RefHeading___haftungsausschluss_disclaimer_7"/><text:bookmark-end text:name="haftungsausschluss_disclaimer"/></text:h>
      <text:h text:style-name="Heading_20_3" text:outline-level="3"><text:bookmark-start text:name="__RefHeading___haftung_fuer_inhalte_8"/><text:bookmark-start text:name="haftung_fuer_inhalte"/>Haftung für Inhalte<text:bookmark-end text:name="__RefHeading___haftung_fuer_inhalte_8"/><text:bookmark-end text:name="haftung_fuer_inhalte"/></text:h>
      <text:p text:style-name="Text_20_body">Als Diensteanbieter sind wir gemäß § 7 Abs.1 TMG für eigene Inhalte auf diesen Seiten nach den allgemeinen Gesetzen verantwortlich. Nach §§ 8 bis 10 TMG sind wir als Diensteanbieter jedoch nicht verpflichtet, übermittelte oder gespeicherte fremde Informationen zu überwachen oder nach Umständen zu forschen, die auf eine rechtswidrige Tätigkeit hinweisen. Verpflichtungen zur Entfernung oder Sperrung der Nutzung von Informationen nach den allgemeinen Gesetzen bleiben hiervon unberührt. Eine diesbezügliche Haftung ist jedoch erst ab dem Zeitpunkt der Kenntnis einer konkreten Rechtsverletzung möglich. Bei Bekanntwerden von entsprechenden Rechtsverletzungen werden wir diese Inhalte umgehend entfernen.</text:p>
      <text:p text:style-name="Text_20_body">Die Autoren übernehmen keinerlei Gewähr für die Aktualität, Richtigkeit und Vollständigkeit der bereitgestellten Informationen auf dieser Website. Haftungsansprüche gegen die Autoren, welche sich auf Schäden materieller oder ideeller Art beziehen, die durch die Nutzung oder Nichtnutzung der dargebotenen Informationen bzw. durch die Nutzung fehlerhafter und unvollständiger Informationen verursacht wurden, sind grundsätzlich ausgeschlossen, sofern seitens des Autors kein nachweislich vorsätzliches oder grob fahrlässiges Verschulden vorliegt. Alle Angebote sind freibleibend und unverbindlich. Der Autor behält es sich ausdrücklich vor, Teile der Seiten oder das gesamte Angebot ohne gesonderte Ankündigung zu verändern, zu ergänzen, zu löschen oder die Veröffentlichung zeitweise oder endgültig einzustellen.</text:p>
      <text:h text:style-name="Heading_20_3" text:outline-level="3"><text:bookmark-start text:name="__RefHeading___haftung_fuer_links_9"/><text:bookmark-start text:name="haftung_fuer_links"/>Haftung für Links<text:bookmark-end text:name="__RefHeading___haftung_fuer_links_9"/><text:bookmark-end text:name="haftung_fuer_links"/></text:h>
      <text:p text:style-name="Text_20_body">Unser Angebot enthält Links zu externen Webseiten Dritter, auf deren Inhalte wir keinen Einfluss haben. Deshalb können wir für diese fremden Inhalte auch keine Gewähr übernehmen. Für die Inhalte der verlinkten Seiten ist stets der jeweilige Anbieter oder Betreiber der Seiten verantwortlich. Die verlinkten Seiten wurden zum Zeitpunkt der Verlinkung auf mögliche Rechtsverstöße überprüft. Rechtswidrige Inhalte waren zum Zeitpunkt der Verlinkung nicht erkennbar. Eine permanente inhaltliche Kontrolle der verlinkten Seiten ist jedoch ohne konkrete Anhaltspunkte einer Rechtsverletzung nicht zumutbar. Bei Bekanntwerden von Rechtsverletzungen werden wir derartige Links umgehend entfernen.</text:p>
      <text:h text:style-name="Heading_20_3" text:outline-level="3"><text:bookmark-start text:name="__RefHeading___urheberrecht_10"/><text:bookmark-start text:name="urheberrecht"/>Urheberrecht<text:bookmark-end text:name="__RefHeading___urheberrecht_10"/><text:bookmark-end text:name="urheberrecht"/></text:h>
      <text:p text:style-name="Text_20_body">Die durch die Seitenbetreiber erstellten Inhalte und Werke auf diesen Seiten unterliegen dem deutschen Urheberrecht. Ihre Nutzung ist nur erlaubt, wenn ein entsprechendes Nutzungsrecht (siehe <text:a xlink:type="simple" xlink:href="https://www.vds10000-portal.de/doku.php?id=allgemein:lizenzen:lizenzbestimmungen" text:style-name="Internet_20_link" text:visited-style-name="Visited_20_Internet_20_Link">Lizenzbestimmungen und Haftungsausschluss</text:a>) vorliegt. Soweit die Inhalte auf dieser Seite nicht vom Betreiber erstellt wurden, werden die Urheberrechte Dritter beachtet. Insbesondere werden Inhalte Dritter als solche gekennzeichnet. Sollten Sie trotzdem auf eine Urheberrechtsverletzung aufmerksam werden, bitten wir um einen entsprechenden Hinweis. Bei Bekanntwerden von Rechtsverletzungen werden wir derartige Inhalte umgehend entfer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1::56:16</meta:creation-date>
    <dc:creator>Generated</dc:creator>
    <dc:date>2026-08-16T11::56:16</dc:date>
    <dc:language>en-US</dc:language>
    <meta:editing-cycles>1</meta:editing-cycles>
    <meta:editing-duration>PT0S</meta:editing-duration>
    <dc:title>allgemein:impressum</dc:title>
  </office:meta>
</office:document-meta>
</file>