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1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510.24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family="table">
</style:style>
    <style:style style:family="table-column">
</style:style>
    <style:style style:family="table-column">
</style:style>
    <style:style style:family="table-cell">
</style:style>
    <style:style style:family="paragraph">
</style:style>
    <style:style style:family="table-column">
</style:style>
    <style:style style:family="table-cell">
</style:style>
    <style:style style:family="paragraph">
</style:style>
    <style:style style:family="table-column">
</style:style>
    <style:style style:family="table">
</style:style>
    <style:style style:family="table-column">
</style:style>
    <style:style style:family="table-column">
</style:style>
    <style:style style:family="table-cell">
</style:style>
    <style:style style:family="paragraph">
</style:style>
    <style:style style:family="table-column">
</style:style>
    <style:style style:family="table-cell">
</style:style>
    <style:style style:family="paragraph">
</style:style>
    <style:style style:family="table-column">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able:table table:style-name="Table">
        <table:table-column table:style-name="odt_auto_style_table_column_1_1"/>
        <table:table-column table:style-name="odt_auto_style_table_column_1_2"/>
        <table:table-row>
          <table:table-cell office:value-type="string" table:style-name="tablecell"/>
          <table:table-cell office:value-type="string" table:style-name="tablecell">
            <text:p text:style-name="tablealignleft"><text:bookmark text:name="10k_kommentiert_public:10:10.3.2"/>Die Seiten dieses Bereiches sollen Ihnen nur einen Eindruck vermitteln, welche Inhalte wir für Sie erarbeitet haben. <text:span text:style-name="Strong_20_Emphasis">Deshalb sind die Inhalte absichtlich „verpixelt“</text:span>: mehr und mehr Buchstaben werden auf jeder Seite durch Punkte ersetzt.<text:line-break/>
Wenn Sie auf alle Inhalte zugreifen möchten, benötigen Sie eine entsprechenden Zugang.<text:line-break/><text:line-break/>
<text:span text:style-name="Strong_20_Emphasis"><text:a xlink:type="simple" xlink:href="https://www.vds10000-portal.de/doku.php?id=allgemein:lizenzen:start" text:style-name="Internet_20_link" text:visited-style-name="Visited_20_Internet_20_Link">Sie möchten einen Zugang erwerben? Hier finden Sie alle weiteren Informationen!</text:a></text:span>
</text:p>
          </table:table-cell>
        </table:table-row>
      </table:table>
      <text:p text:style-name="Plugin_Wrap_Paragraph_Centered">←→</text:p>
      <text:h text:style-name="Heading_20_3" text:outline-level="3"><text:bookmark-start text:name="__RefHeading___beschraenkung_des_netzwerkverkehrs_1"/><text:bookmark-start text:name="beschraenkung_des_netzwerkverkehrs"/>10.3.2 Beschränkung des Netzwerkverkehrs<text:bookmark-end text:name="__RefHeading___beschraenkung_des_netzwerkverkehrs_1"/><text:bookmark-end text:name="beschraenkung_des_netzwerkverkehrs"/></text:h>
      <table:table table:style-name="Table">
        <table:table-column/>
        <table:table-column/>
        <table:table-column/>
        <table:table-row>
          <table:table-cell office:value-type="string" table:style-name="tableheader">
            <text:p text:style-name="Table_20_Heading"> Ref  </text:p>
          </table:table-cell>
          <table:table-cell office:value-type="string" table:style-name="tableheader">
            <text:p text:style-name="Table_20_Heading"> VdS 10000  </text:p>
          </table:table-cell>
          <table:table-cell office:value-type="string" table:style-name="tableheader">
            <text:p text:style-name="Table_20_Heading"> Kommentar  </text:p>
          </table:table-cell>
        </table:table-row>
        <table:table-row>
          <table:table-cell office:value-type="string" table:style-name="tablecell">
            <text:p text:style-name="tablealignleft"> B1  </text:p>
          </table:table-cell>
          <table:table-cell office:value-type="string" table:style-name="tablecell">
            <text:p text:style-name="tablealignleft"> Der Netzwerkverkehr von und zu IT-Systemen MUSS auf das für die Funktionsfähigkeit notwendige Minimum beschränkt werden, wenn eines der folgenden Kriterien zutrifft:  </text:p>
          </table:table-cell>
          <table:table-cell office:value-type="string" table:style-name="tablecell">
            <text:list text:style-name="List_20_1" text:continue-numbering="false">
              <text:list-item>
                <text:p text:style-name="List_20_1_Content_First"> Für die Umsetzung der Maßnahme ist es ausreichend, den Netzwerkverkehr auf Basis von IT-Systemen (z. B. IP-Adressen oder IP-Adresskreisen) und Diensten (z. B. Protokollen und Portnummern) zu beschränken; eine Beschränkung auf Basis der übertragenen Inhalte ist generell nicht notwendig, kann aber sinnvoll sein.</text:p>
              </text:list-item>
              <text:list-item>
                <text:p text:style-name="List_20_1_Content_Last"> Diese Maßnahme fordert, dass nur die unbedingt benötigten Verbindungen erlaubt werden, was durch die Implementation einer Whitelist (Aufstellung von vertrauenswürdigen Elementen, auch Positivliste oder allgemeiner Ausnahmeliste genannt) umgesetzt werden kann.</text:p>
              </text:list-item>
            </text:list>
          </table:table-cell>
        </table:table-row>
        <table:table-row>
          <table:table-cell office:value-type="string" table:style-name="tablecell">
            <text:p text:style-name="tablealignleft"> @lightblu.:B1.1  </text:p>
          </table:table-cell>
          <table:table-cell office:value-type="string" table:style-name="tablecell">
            <text:p text:style-name="tablealignleft"> 1. E. .xi.ti.r.n üb.r da. N.tzw.rk au.nutzbar. Schwach.t.ll.n, di. nicht b.hob.n w.rd.n (z. B. w.nn k.in. Sich.rh.it.updat.. in.talli.rt w.rd.n könn.n, Pa..wört.r nicht g.änd.rt w.rd.n könn.n od.r un.ich.r. t.chni.ch. V.rfahr.n .ing…tzt w.rd.n).  </text:p>
          </table:table-cell>
          <table:table-cell office:value-type="string" table:style-name="tablecell">
            <text:list text:style-name="List_20_1" text:continue-numbering="false">
              <text:list-item>
                <text:p text:style-name="List_20_1_Content_First"> IT-Sy.t.m., di. nicht m.hr vom H.r.t.ll.r unt.r.tützt w.rd.n .ollt.n g.n.r.ll g.m. Maßnahm. B1 g.kap..lt w.rd.n, da b.i ihn.n j.d.rz.it üb.r da. N.tzw.rk au.nutzbar. Schwach.t.ll.n b.kannt w.rd.n könn.n.</text:p>
              </text:list-item>
              <text:list-item>
                <text:p text:style-name="List_20_1_Content"> Typ..ch. n.cht m.hr vom H.r.t.ll.r unt.r.tützt. IT-Sy.t.m. ..nd z. B. Work.t.t.on. od.r S.rv.r m.t ..n.m v.r.lt.t.n B.tr..b..y.t.m od.r IT-Sy.t.m., .uf d.n.n g.n.r.ll k..n. Upd.t.. .n.t.ll..rt w.rd.n könn.n (w.. d… z. B. b.. n.cht w.n.g.n IoT-G.rät.n d.r F.ll ..t).</text:p>
              </text:list-item>
              <text:list-item>
                <text:p text:style-name="List_20_1_Content_Last"> D.. Formul..rung „üb.r d.. N.tzw.rk .u.nutzb.r. Schw.ch.t.ll.n“ b..nh.lt.t .uch Schw.ch.t.ll.n, d.. üb.r ..n. d.r.kt. V.rb.ndung w.. z. B. üb.r F.rnw.rtung.zugäng. od.r ..r..ll. V.rb.ndung.n .u.g.nutzt w.rd.n könn.n. Im l.tzt.r.n F.ll k.nn .. unt.r Um.tänd.n notw.nd.g w.rd.n, d.. b.troff.n.n IT-Sy.t.m. üb.r ..n.n Zutr.tt..chutz .bzu..ch.rn (…h. <text:a xlink:type="simple" xlink:href="https://www.vds10000-portal.de/doku.php?id=10k.komm.nt..rt:13:13.1" text:style-name="Internet_20_link" text:visited-style-name="Visited_20_Internet_20_Link">Ab.chn.tt 13.1</text:a>).</text:p>
              </text:list-item>
            </text:list>
          </table:table-cell>
        </table:table-row>
        <table:table-row>
          <table:table-cell office:value-type="string" table:style-name="tablecell">
            <text:p text:style-name="tablealignleft"> @l.ghtbl..:B1.2  </text:p>
          </table:table-cell>
          <table:table-cell office:value-type="string" table:style-name="tablecell">
            <text:p text:style-name="tablealignleft"> 2. E. h.nd.lt ..ch .m b…nd.r. .xp.n..rt. IT-Sy.t.m. (z. B. .m IT-Sy.t.m., d.. … d.m Int.rn.t .rr..chb.r, .d.r d.. .n .ff.ntl.ch z.g.ngl.ch.n R..m.n pl.tz..rt ..nd .d.r d.. .n w.n.g.r v.rtr…n.w.rd.g.n Umg.b.ng.n ..ng…tzt w.rd.n).  </text:p>
          </table:table-cell>
          <table:table-cell office:value-type="string" table:style-name="tablecell">
            <text:list text:style-name="List_20_1" text:continue-numbering="false">
              <text:list-item>
                <text:p text:style-name="List_20_1_Content_First"> Ty…ch. … d.m In..rn.. .rr..chb.r. IT-Sy…m. ..nd z. B. W.b- .d.r M…..rv.r.</text:p>
              </text:list-item>
              <text:list-item>
                <text:p text:style-name="List_20_1_Content"> Ty…ch. .n .ff.n…ch z…n…ch.n R..m.n ….z..r.. IT-Sy…m. ..nd z. B. K…k-Sy…m., Inf.-T.rm.n…, IP-K.m.r.., WLAN-Acc……n.. .d.r Z….rf….n…y…m..</text:p>
              </text:list-item>
              <text:list-item>
                <text:p text:style-name="List_20_1_Content_Last"> Ty…ch. .. w…..r v.r.r…..w.r….. U…b….. ……..z.. IT-Sy….. …. z. B. IT-Sy….., … b.. ….. K….. ….z..r. …. …r … … WLAN ..r G…. ………..r…</text:p>
              </text:list-item>
            </text:list>
          </table:table-cell>
        </table:table-row>
        <table:table-row>
          <table:table-cell office:value-type="string" table:style-name="tablecell">
            <text:p text:style-name="tablealignleft"> E1  </text:p>
          </table:table-cell>
          <table:table-cell office:value-type="string" table:style-name="tablecell">
            <text:p text:style-name="tablealignleft"> Z….z..ch SOLLTE ..r N..zw.rkv.rk.hr v.. … z. IT-Sy……, ..r … … Or………. k….. ……..r…v.. Z….. b….z., … … ..r … F..k…….h..k… …w…… M…… b..chr..k. w.r….  </text:p>
          </table:table-cell>
          <table:table-cell office:value-type="string" table:style-name="tablecell">
            <text:list text:style-name="List_20_1" text:continue-numbering="false">
              <text:list-item>
                <text:p text:style-name="List_20_1_Content_First"> D…. M.ß..h.. w.r. …..h…, .. b.. ..r.r….. Sy…… j…rz… .b.r … N..zw.rk ……zb.r. Schw.ch……. b.k…. w.r… k….. … … Or………. ..ch. ..r.b.r ….r…r. w.r..</text:p>
              </text:list-item>
              <text:list-item>
                <text:p text:style-name="List_20_1_Content_Last"> I. z.k…….. V.r…… ..r V.S 10000 w.r. v.r…..ch…ch … …….. E….h…. .r…z.: „Z…..z..ch SOLLTE ..r N..zw.rkv.rk.hr v.. … z. IT-Sy……, … w.ch…. …r ..ch.rh….kr….ch. F..k…… b.r………. … … ..r … F..k…….h..k… …w…… M…… b..chr..k. w.r….“</text:p>
              </text:list-item>
            </text:list>
          </table:table-cell>
        </table:table-row>
        <table:table-row>
          <table:table-cell office:value-type="string" table:style-name="tablecell">
            <text:p text:style-name="tablealignleft"> E2  </text:p>
          </table:table-cell>
          <table:table-cell office:value-type="string" table:style-name="tablecell">
            <text:p text:style-name="tablealignleft"> D.. B..chr..k… … N..zw.rkv.rk.hr. KANN b..w. ..rch …. ……… S……..r… … N..zw.rk. (…h. Ab.ch…. 11.4.2), ..k… F….r..ch……. …r ..rch … D..k..v..r.. ..ch. b……..r D…… .r…….  </text:p>
          </table:table-cell>
          <table:table-cell office:value-type="string" table:style-name="tablecell">
            <text:list text:style-name="List_20_1" text:continue-numbering="false">
              <text:list-item>
                <text:p text:style-name="List_20_1_Content_First"> D.. ..ch…ch. U….z… k… v.. ..r Or………. .r.. ..w.h.. w.r… (…h. E2). S.. k… z. B. … ….r …r … ….r K..b……. ..r ……… M.ß..h… b….h..:</text:p>
                <text:list text:style-name="List_20_1">
                  <text:list-item>
                    <text:p text:style-name="List_20_1_Content"> Ab.ch….. ..ch. …..z..r D……</text:p>
                  </text:list-item>
                  <text:list-item>
                    <text:p text:style-name="List_20_1_Content"> K……r….. v.. Z..r….r……… .. … D……. (w.r. ..ch. v.. ….. D……. ….r….z.)</text:p>
                  </text:list-item>
                  <text:list-item>
                    <text:p text:style-name="List_20_1_Content"> F….r. … …- … …..h….. N..zw.rkv.rk.hr. … … IT-Sy…. …b.. (..k… F.r.w… bzw. ..k…r P.k…….r)</text:p>
                  </text:list-item>
                  <text:list-item>
                    <text:p text:style-name="List_20_1_Content"> S……..r.. … N..z.. … F….r. … …- … …..h….. N..zw.rkv.rk.hr. .. … S…….r..z.. ..rch .k..v. N..zw.rkk………. (F.r.w…, R….r, Sw..ch, Br….), …h. <text:a xlink:type="simple" xlink:href="https://www.vds10000-portal.de/doku.php?id=10k.k........r:11:11.4.2" text:style-name="Internet_20_link" text:visited-style-name="Visited_20_Internet_20_Link">Ab.ch.... 11.4.2</text:a></text:p>
                  </text:list-item>
                </text:list>
              </text:list-item>
              <text:list-item>
                <text:p text:style-name="List_20_1_Content"> I. ..r Pr.x.. w.r. … … ….r..r.. B..r..z… … N..zw.rkv.rk.hr. v.. … z. .. I…r… .x…..r… Sy…… ..rch …. v.r…ch…… F.r.w… … … A..b.. ….r D.......r....r... Z... (D…….r.z.. Z… - DMZ) …..z…</text:p>
              </text:list-item>
              <text:list-item>
                <text:p text:style-name="List_20_1_Content"> D.. K…….. ….. IT-Sy….. … N..zw.rk.b… (..k… F.r.w… bzw. ..k…r P.k…….r …r S……..r.. … N..z..) k… (v.r ….. .. …b.r..ch…ch.. IT-I..r…r.k..r..) .ch…. z. …rw…ch… N.b……k… ..hr… F……. V.r..h…w…. … z. …..h…:</text:p>
                <text:list text:style-name="Numbering_20_1">
                  <text:list-item>
                    <text:p text:style-name="Numbering_20_1_Content"> A…y.. … Sy…..</text:p>
                    <text:list text:style-name="List_20_1">
                      <text:list-item>
                        <text:p text:style-name="List_20_1_Content"> W..ch. D…… b…….. w..ch. V.rb……..?</text:p>
                      </text:list-item>
                    </text:list>
                  </text:list-item>
                  <text:list-item>
                    <text:p text:style-name="Numbering_20_1_Content"> A…..z.. ….. ……… R….w.rk.</text:p>
                    <text:list text:style-name="List_20_1">
                      <text:list-item>
                        <text:p text:style-name="List_20_1_Content"> b…….. V.rb…….. .r…b.. … ..ch. ……</text:p>
                      </text:list-item>
                      <text:list-item>
                        <text:p text:style-name="List_20_1_Content"> r…..ch. V.rb…….. .r…b.. … ……</text:p>
                      </text:list-item>
                    </text:list>
                  </text:list-item>
                  <text:list-item>
                    <text:p text:style-name="Numbering_20_1_Content"> M…..r… … N..zw.rkv.rk.hr. .b.r ….. ………. …… Z…r… h..w..</text:p>
                    <text:list text:style-name="List_20_1">
                      <text:list-item>
                        <text:p text:style-name="List_20_1_Content"> …….. V.rb…….. ….y…r..</text:p>
                      </text:list-item>
                      <text:list-item>
                        <text:p text:style-name="List_20_1_Content"> b…….. V.rb…….. .r…ch….. … ..ch. ..hr ……</text:p>
                      </text:list-item>
                      <text:list-item>
                        <text:p text:style-name="List_20_1_Content"> …rw…ch.. V.rb…….. b..ck..r.. … ..ch. ..hr …… </text:p>
                      </text:list-item>
                    </text:list>
                  </text:list-item>
                  <text:list-item>
                    <text:p text:style-name="Numbering_20_1_Content"> Er.. w… k…. V.rb…….. ..hr ……. w.r…</text:p>
                    <text:list text:style-name="List_20_1">
                      <text:list-item>
                        <text:p text:style-name="List_20_1_Content"> R…. „r…..ch. V.rb…….. .r…b.. … ……“ ..w…… .. „r…..ch. V.rb…….. b..ck..r.. … ……“</text:p>
                      </text:list-item>
                    </text:list>
                  </text:list-item>
                </text:list>
              </text:list-item>
              <text:list-item>
                <text:p text:style-name="List_20_1_Content_Last"> W… IT-Sy….. ..k…… w.r…, …… …. z……. … … Gr… .. ..r I.v….r….r… (…h. <text:a xlink:type="simple" xlink:href="https://www.vds10000-portal.de/doku.php?id=10k.k........r:10:10.1" text:style-name="Internet_20_link" text:visited-style-name="Visited_20_Internet_20_Link">Ab.ch.... 10.1</text:a>) v.rz..ch… w.r….</text:p>
              </text:list-item>
            </text:list>
          </table:table-cell>
        </table:table-row>
      </table:table>
      <text:p text:style-name="Text_20_body">←→</text:p>
      <table:table table:style-name="Table">
        <table:table-column table:style-name="odt_auto_style_table_column_3_1"/>
        <table:table-column table:style-name="odt_auto_style_table_column_3_2"/>
        <table:table-row>
          <table:table-cell office:value-type="string" table:style-name="tablecell"/>
          <table:table-cell office:value-type="string" table:style-name="tablecell">
            <text:p text:style-name="tablealignleft">Die Seiten dieses Bereiches sollen Ihnen nur einen Eindruck vermitteln, welche Inhalte wir für Sie erarbeitet haben. <text:span text:style-name="Strong_20_Emphasis">Deshalb sind die Inhalte absichtlich „verpixelt“</text:span>: mehr und mehr Buchstaben werden auf jeder Seite durch Punkte ersetzt.<text:line-break/>
Wenn Sie auf alle Inhalte zugreifen möchten, benötigen Sie eine entsprechenden Zugang.<text:line-break/><text:line-break/>
<text:span text:style-name="Strong_20_Emphasis"><text:a xlink:type="simple" xlink:href="https://www.vds10000-portal.de/doku.php?id=allgemein:lizenzen:start" text:style-name="Internet_20_link" text:visited-style-name="Visited_20_Internet_20_Link">Sie möchten einen Zugang erwerben? Hier finden Sie alle weiteren Informationen!</text:a></text:span>
</text:p>
          </table:table-cell>
        </table:table-row>
      </table:table>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family="paragraph">
</style:style>
    <style:style style:family="paragraph">
</style:style>
  </office:styles>
  <office:automatic-styles>
    <style:page-layout style:name="pm1">
      <style:page-layout-properties fo:page-width="21cm" fo:page-height="29.7cm" style:num-format="1" style:print-orientation="portrait" fo:margin-left="2cm" fo:margin-right="1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510.24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family="table">
</style:style>
    <style:style style:family="table-column">
</style:style>
    <style:style style:family="table-column">
</style:style>
    <style:style style:family="table-cell">
</style:style>
    <style:style style:family="paragraph">
</style:style>
    <style:style style:family="table-column">
</style:style>
    <style:style style:family="table-cell">
</style:style>
    <style:style style:family="paragraph">
</style:style>
    <style:style style:family="table-column">
</style:style>
    <style:style style:family="table">
</style:style>
    <style:style style:family="table-column">
</style:style>
    <style:style style:family="table-column">
</style:style>
    <style:style style:family="table-cell">
</style:style>
    <style:style style:family="paragraph">
</style:style>
    <style:style style:family="table-column">
</style:style>
    <style:style style:family="table-cell">
</style:style>
    <style:style style:family="paragraph">
</style:style>
    <style:style style:family="table-column">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9-10T09::14:33</meta:creation-date>
    <dc:creator>Generated</dc:creator>
    <dc:date>2026-09-10T09::14:33</dc:date>
    <dc:language>en-US</dc:language>
    <meta:editing-cycles>1</meta:editing-cycles>
    <meta:editing-duration>PT0S</meta:editing-duration>
    <dc:title>10k_kommentiert_public:10:10.3.2</dc:title>
  </office:meta>
</office:document-meta>
</file>